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217fcda076620e7c2f4b6524c0afc62.jpg"/>
  <manifest:file-entry manifest:media-type="image/jpeg" manifest:full-path="Pictures/56d1b581adbf042d2eb6c9af786fa820.jpg"/>
  <manifest:file-entry manifest:media-type="image/jpeg" manifest:full-path="Pictures/5b1312f2cd7bd3e202726b5497145372.jpg"/>
  <manifest:file-entry manifest:media-type="image/jpeg" manifest:full-path="Pictures/3ae496065b51bf71faf361759f4f322e.jpg"/>
  <manifest:file-entry manifest:media-type="image/jpeg" manifest:full-path="Pictures/ab0ac73da867a10a09f206835195097c.jpg"/>
  <manifest:file-entry manifest:media-type="image/jpeg" manifest:full-path="Pictures/050a3dbc7dc6f491f743cef9a4e939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tcpip-xp"/><text:bookmark-start text:name="__RefHeading___nastaveni_tcpip_ve_windows_2000xp_1"/><text:bookmark-start text:name="nastaveni_tcpip_ve_windows_2000xp"/>Nastavení TCP/IP ve Windows 2000/XP<text:bookmark-end text:name="__RefHeading___nastaveni_tcpip_ve_windows_2000xp_1"/><text:bookmark-end text:name="nastaveni_tcpip_ve_windows_2000xp"/></text:h>
      <text:h text:style-name="Heading_20_2" text:outline-level="2"><text:bookmark-start text:name="__RefHeading___zvolte_polozku_ovladaci_panely_v_nabidce_start_2"/><text:bookmark-start text:name="zvolte_polozku_ovladaci_panely_v_nabidce_start"/>Zvolte položku Ovládací panely v nabídce Start<text:bookmark-end text:name="__RefHeading___zvolte_polozku_ovladaci_panely_v_nabidce_start_2"/><text:bookmark-end text:name="zvolte_polozku_ovladaci_panely_v_nabidce_start"/></text:h>
      <text:p text:style-name="Text_20_body">Některé varianty uspořádání nabídky start nabízí přímo
zkratku na <text:span text:style-name="Strong_20_Emphasis">Síťová připojení</text:span> (Network connection).</text:p>
      <text:p text:style-name="Text_20_body"><draw:frame draw:style-name="media" draw:name="0" text:anchor-type="as-char" draw:z-index="0" svg:width="10.00125cm" svg:height="8.3872916666667cm"><draw:image xlink:href="Pictures/f217fcda076620e7c2f4b6524c0afc62.jpg" xlink:type="simple" xlink:show="embed" xlink:actuate="onLoad"/></draw:frame></text:p>
      <text:h text:style-name="Heading_20_2" text:outline-level="2"><text:bookmark-start text:name="__RefHeading___zvolte_klasicky_pohled_na_ovladaci_panely_3"/><text:bookmark-start text:name="zvolte_klasicky_pohled_na_ovladaci_panely"/>Zvolte klasický pohled na ovládací panely<text:bookmark-end text:name="__RefHeading___zvolte_klasicky_pohled_na_ovladaci_panely_3"/><text:bookmark-end text:name="zvolte_klasicky_pohled_na_ovladaci_panely"/></text:h>
      <text:p text:style-name="Text_20_body">Jestliže máte <text:span text:style-name="Strong_20_Emphasis">Ovládací panely</text:span> (Control Panel) zobrazeny
jako kategorie, přepněte se do klasického zobrazení.</text:p>
      <text:p text:style-name="Text_20_body"><draw:frame draw:style-name="media" draw:name="1" text:anchor-type="as-char" draw:z-index="1" svg:width="6.2441666666667cm" svg:height="5.6885416666667cm"><draw:image xlink:href="Pictures/56d1b581adbf042d2eb6c9af786fa820.jpg" xlink:type="simple" xlink:show="embed" xlink:actuate="onLoad"/></draw:frame></text:p>
      <text:h text:style-name="Heading_20_2" text:outline-level="2"><text:bookmark-start text:name="__RefHeading___zvolte_polozku_sitova_pripojeni_4"/><text:bookmark-start text:name="zvolte_polozku_sitova_pripojeni"/>Zvolte položku Síťová připojení<text:bookmark-end text:name="__RefHeading___zvolte_polozku_sitova_pripojeni_4"/><text:bookmark-end text:name="zvolte_polozku_sitova_pripojeni"/></text:h>
      <text:p text:style-name="Text_20_body">V Ovládacích panelech klikněte na položku <text:span text:style-name="Strong_20_Emphasis">Síťová
připojení</text:span> (Network connection). Některé verze systému tuto položku
nabízí přímo v nabídce Start.</text:p>
      <text:p text:style-name="Text_20_body"><draw:frame draw:style-name="media" draw:name="2" text:anchor-type="as-char" draw:z-index="2" svg:width="14.340416666667cm" svg:height="8.9429166666667cm"><draw:image xlink:href="Pictures/5b1312f2cd7bd3e202726b5497145372.jpg" xlink:type="simple" xlink:show="embed" xlink:actuate="onLoad"/></draw:frame></text:p>
      <text:h text:style-name="Heading_20_2" text:outline-level="2"><text:bookmark-start text:name="__RefHeading___vyberte_adapter_ktery_chcete_konfigurovat_5"/><text:bookmark-start text:name="vyberte_adapter_ktery_chcete_konfigurovat"/>Vyberte adaptér, který chcete konfigurovat<text:bookmark-end text:name="__RefHeading___vyberte_adapter_ktery_chcete_konfigurovat_5"/><text:bookmark-end text:name="vyberte_adapter_ktery_chcete_konfigurovat"/></text:h>
      <text:p text:style-name="Text_20_body">Je třeba zvolit tu z položek označených jako <text:span text:style-name="Strong_20_Emphasis">Připojení k místní
síti</text:span> (Local network connection), která odpovídá
síťovému adaptéru, ke kterému jste připojili ethernetový kabel ze sítě
SPOJE.NET. Klikněte na ikonku pravým tlačítkem a vyberte z menu volbu
<text:span text:style-name="Strong_20_Emphasis">Vlastnosti</text:span> (Properties).</text:p>
      <text:p text:style-name="Text_20_body"><draw:frame draw:style-name="media" draw:name="3" text:anchor-type="as-char" draw:z-index="3" svg:width="12.938125cm" svg:height="10.107083333333cm"><draw:image xlink:href="Pictures/3ae496065b51bf71faf361759f4f322e.jpg" xlink:type="simple" xlink:show="embed" xlink:actuate="onLoad"/></draw:frame></text:p>
      <text:h text:style-name="Heading_20_2" text:outline-level="2"><text:bookmark-start text:name="__RefHeading___v_zalozce_obecne_kliknete_na_protokol_site_internet_6"/><text:bookmark-start text:name="v_zalozce_obecne_kliknete_na_protokol_site_internet"/>V záložce Obecné klikněte na Protokol sítě Internet<text:bookmark-end text:name="__RefHeading___v_zalozce_obecne_kliknete_na_protokol_site_internet_6"/><text:bookmark-end text:name="v_zalozce_obecne_kliknete_na_protokol_site_internet"/></text:h>
      <text:p text:style-name="Text_20_body">Zvolte položku Protokol sítě Internet (TCP/IP). U novějších verzí systémů
zvolte TCP/IP verze 4 (nikoliv TCP/IP verze 6).Poté kKlikněte na 
tlačítko <text:span text:style-name="Strong_20_Emphasis">Vlastnosti</text:span> (Properties).</text:p>
      <text:p text:style-name="Text_20_body"><draw:frame draw:style-name="media" draw:name="4" text:anchor-type="as-char" draw:z-index="4" svg:width="9.6308333333333cm" svg:height="11.826875cm"><draw:image xlink:href="Pictures/ab0ac73da867a10a09f206835195097c.jpg" xlink:type="simple" xlink:show="embed" xlink:actuate="onLoad"/></draw:frame></text:p>
      <text:h text:style-name="Heading_20_2" text:outline-level="2"><text:bookmark-start text:name="__RefHeading___v_zalozce_obecne_zvolte_pouzit_nasledujici_adresu_ip_7"/><text:bookmark-start text:name="v_zalozce_obecne_zvolte_pouzit_nasledujici_adresu_ip"/>V záložce Obecné zvolte Použít následující adresu IP<text:bookmark-end text:name="__RefHeading___v_zalozce_obecne_zvolte_pouzit_nasledujici_adresu_ip_7"/><text:bookmark-end text:name="v_zalozce_obecne_zvolte_pouzit_nasledujici_adresu_ip"/></text:h>
      <text:p text:style-name="Text_20_body">Místo výchozí volby "Získat adresu IP ze serveru automaticky" zvolte
možnosti <text:span text:style-name="Strong_20_Emphasis">Použít následující IP adresu</text:span> a <text:span text:style-name="Strong_20_Emphasis">Použít
následující adresy serverů DNS</text:span> a do příslušných políček opište
číselné adresy uvedené na vašem Předávacím protokolu.</text:p>
      <text:p text:style-name="Text_20_body"><draw:frame draw:style-name="media" draw:name="5" text:anchor-type="as-char" draw:z-index="5" svg:width="10.63625cm" svg:height="11.959166666667cm"><draw:image xlink:href="Pictures/050a3dbc7dc6f491f743cef9a4e939c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tcpip-xp</dc:title>
  </office:meta>
</office:document-meta>
</file>