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zakaznici:mailserver"/><text:bookmark-start text:name="__RefHeading___postovni_servery_1"/><text:bookmark-start text:name="postovni_servery"/>Poštovní servery<text:bookmark-end text:name="__RefHeading___postovni_servery_1"/><text:bookmark-end text:name="postovni_servery"/></text:h>
      <text:p text:style-name="Text_20_body">Pro nastavení poštovního klienta (IMAP, SMTP a případně POP3) používejte vždy jen adresu 
poštovního serveru v následujícím tvaru!!! (kazdou tecku nahradite dvemi pomlckami a pripojite .mx.spoje.net)</text:p>
      <text:p text:style-name="Text_20_body"><text:span text:style-name="Strong_20_Emphasis"><text:span text:style-name="underline">vasedomena--cz</text:span>.mx.spoje.net</text:span> pro maily na domene <text:span text:style-name="underline">vasedomena.cz</text:span></text:p>
      <text:p text:style-name="Text_20_body">Zamezíte tak potřebě měnit nastavení vašich koncových stanic a zařízení při změně tarifu, nebo případných technických změnách v budoucnu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Server příchozí a odchozí pošty: <text:span text:style-name="Strong_20_Emphasis"><text:span text:style-name="underline">vasedomena--cz</text:span>.mx.spoje.net</text:span></text:p>
              </text:list-item>
              <text:list-item>
                <text:p text:style-name="List_20_1_Content"> Webmail: <text:span text:style-name="Strong_20_Emphasis"><text:span text:style-name="underline">https://vasedomena--cz.mx.spoje.net</text:span></text:span></text:p>
              </text:list-item>
              <text:list-item>
                <text:p text:style-name="List_20_1_Content"> Nastavení mailboxu: <text:span text:style-name="Strong_20_Emphasis"><text:span text:style-name="underline">https://vasedomena--cz.mx.spoje.net/postfixadmin/users</text:span></text:span></text:p>
              </text:list-item>
              <text:list-item>
                <text:p text:style-name="List_20_1_Content"> Přihlašovací údaje: <text:span text:style-name="Strong_20_Emphasis">celá e-mailová adresa</text:span> a heslo, které jste zadali při vytvoření poštovní schránky</text:p>
              </text:list-item>
              <text:list-item>
                <text:p text:style-name="List_20_1_Content"> Maximalní velikost přílohy u webmailu: <text:span text:style-name="Strong_20_Emphasis">15 MB</text:span></text:p>
              </text:list-item>
              <text:list-item>
                <text:p text:style-name="List_20_1_Content_Last"> Maximální velikost přílohy přes SMTP (poštovní klient): <text:span text:style-name="Strong_20_Emphasis">35 MB</text:span></text:p>
              </text:list-item>
            </text:list>
          </table:table-cell>
        </table:table-row>
      </table:table>
      <text:list text:style-name="List_20_1" text:continue-numbering="false">
        <text:list-item>
          <text:p text:style-name="LastListParagraph_List_20_1_Content_First"> Administrace poštovních schránek: <text:span text:style-name="Strong_20_Emphasis"><text:span text:style-name="underline">https://vasedomena--cz.mx.spoje.net/postfixadmin</text:span></text:span> - Přihlašovací údaje od nás dostanete vygenerované při zřízení služby.</text:p>
        </text:list-item>
      </text:list>
      <text:h text:style-name="Heading_20_2" text:outline-level="2"><text:bookmark-start text:name="__RefHeading___sluzby_na_postovnim_serveru_a_rozdil_mezi_nimi_2"/><text:bookmark-start text:name="sluzby_na_postovnim_serveru_a_rozdil_mezi_nimi"/>Služby na poštovním serveru a rozdíl mezi nimi<text:bookmark-end text:name="__RefHeading___sluzby_na_postovnim_serveru_a_rozdil_mezi_nimi_2"/><text:bookmark-end text:name="sluzby_na_postovnim_serveru_a_rozdil_mezi_nimi"/></text:h>
      <text:p text:style-name="Text_20_body">Na každém poštovním serveru jsou k dispozici služby IMAP, POP3, SMTP a WebMail.</text:p>
      <text:p text:style-name="Text_20_body">Podporujeme technologie zabezpečení <text:a xlink:type="simple" xlink:href="https://en.wikipedia.org/wiki/Transport Layer Security" text:style-name="Internet_20_link" text:visited-style-name="Visited_20_Internet_20_Link">TLS, SSL</text:a> a <text:a xlink:type="simple" xlink:href="https://en.wikipedia.org/wiki/STARTLS" text:style-name="Internet_20_link" text:visited-style-name="Visited_20_Internet_20_Link">STARTLS</text:a>. Ovšem proprietární technologii <text:a xlink:type="simple" xlink:href="https://en.wikipedia.org/wiki/Secure Password Authentication" text:style-name="Internet_20_link" text:visited-style-name="Visited_20_Internet_20_Link">SPA</text:a> je nutné v klientském SW naopak zakázat.</text:p>
      <text:h text:style-name="Heading_20_3" text:outline-level="3"><text:bookmark-start text:name="__RefHeading___imap_3"/><text:bookmark-start text:name="imap"/>IMAP<text:bookmark-end text:name="__RefHeading___imap_3"/><text:bookmark-end text:name="imap"/></text:h>
      <text:p text:style-name="Text_20_body">(příjem pošty)</text:p>
      <text:p text:style-name="Text_20_body">Tento protokol umožnuje on-line práci s poštovními složkami. Veškeré zprávy jsou fyzicky uloženy na našem serveru a do poštovního klienta se stahují pouze hlavičky zpráv. Celá zpráva se stáhne až v okamžiku, kdy zprávu v poštovním klientu otevřete. 
Veškerá práce s poštovní schránkou (jako např. hledání, třídění zpráv do složek apod.) potom probíhá on-line, tedy všechny změny se projeví okamžite. </text:p>
      <text:p text:style-name="Text_20_body">Tento protokol je vhodný v případě, kdy používáte pro přístup do pošty více počítačů najednou nebo přistupujete občas do poštovní schránky přes webmail a chcete mít na všech místech dostupnou veškerou svou poštu. Zároveň je pošta, uložená na našich serverech denně zálohována.</text:p>
      <text:p text:style-name="Text_20_body">Pokud si nejste jisti, dejte přednost protokolu IMAP před protokolem POP3.</text:p>
      <text:h text:style-name="Heading_20_4" text:outline-level="4"><text:bookmark-start text:name="__RefHeading___nastaveni_protokolu_4"/><text:bookmark-start text:name="nastaveni_protokolu"/>Nastavení protokolu<text:bookmark-end text:name="__RefHeading___nastaveni_protokolu_4"/><text:bookmark-end text:name="nastaveni_protokolu"/></text:h>
      <text:p text:style-name="Text_20_body">Imap protokol je na našich serverech dostupný pouze v <text:span text:style-name="Strong_20_Emphasis">šifrované variantě SSL</text:span> na <text:span text:style-name="Strong_20_Emphasis">portu 993</text:span></text:p>
      <text:h text:style-name="Heading_20_3" text:outline-level="3"><text:bookmark-start text:name="__RefHeading___pop3_5"/><text:bookmark-start text:name="pop3"/>POP3<text:bookmark-end text:name="__RefHeading___pop3_5"/><text:bookmark-end text:name="pop3"/></text:h>
      <text:p text:style-name="Text_20_body">(příjem pošty)</text:p>
      <text:p text:style-name="Text_20_body">Jedná se o protokol, umožnující pouze stáhnout zprávy z úložného prostoru na serveru do Vašeho klienta. Ve výchozím nastavení poštovního klienta se u POPu  stažené zprávy na serveru mažou, takže tento protokol není vhodný pro případ, kdy chcete k poště přistupovat z více počítačů nebo přes webmail. Pokud se rozhodnete pro protokol POP, mějte na paměti, že jediná kopie poštovních zpráv bude na Vašem lokálním počítači a proto je potřeba provádět zálohování Vašeho poštovního klienta.</text:p>
      <text:p text:style-name="Text_20_body">Tento protokol je vhodný také pro případ, kdy si třídění pošty do mailboxů chcete provádět sami např. na svém firemním nebo domácím serveru.</text:p>
      <text:h text:style-name="Heading_20_4" text:outline-level="4"><text:bookmark-start text:name="__RefHeading___nastaveni_protokolu_6"/><text:bookmark-start text:name="nastaveni_protokolu1"/>Nastavení protokolu<text:bookmark-end text:name="__RefHeading___nastaveni_protokolu_6"/><text:bookmark-end text:name="nastaveni_protokolu1"/></text:h>
      <text:p text:style-name="Text_20_body">Pop protokol je na našich serverech dostupný pouze v <text:span text:style-name="Strong_20_Emphasis">šifrované variantě SSL</text:span> na <text:span text:style-name="Strong_20_Emphasis">portu 995</text:span></text:p>
      <text:h text:style-name="Heading_20_3" text:outline-level="3"><text:bookmark-start text:name="__RefHeading___smtp_7"/><text:bookmark-start text:name="smtp"/>SMTP<text:bookmark-end text:name="__RefHeading___smtp_7"/><text:bookmark-end text:name="smtp"/></text:h>
      <text:p text:style-name="Text_20_body">(odesílání pošty)</text:p>
      <text:p text:style-name="Text_20_body">Pro odesílání pošty doporučujeme používat šifrovanou verzi protokolu SMTP - <text:span text:style-name="Strong_20_Emphasis">port 465</text:span>
Je možné také používat standardní port 25 s podporou TLS, ale toto nastavení nemusí být funkční u některých poskytovatelů internetového připojeni (ISP) z důvodu blokace odchozího portu 25, kteří se takto brání proti nechtěnému rozesílání spamů z nazabezpečených počítačů.</text:p>
      <text:h text:style-name="Heading_20_3" text:outline-level="3"><text:bookmark-start text:name="__RefHeading___webmail_8"/><text:bookmark-start text:name="webmail"/>WebMail<text:bookmark-end text:name="__RefHeading___webmail_8"/><text:bookmark-end text:name="webmail"/></text:h>
      <text:p text:style-name="Text_20_body">(odesílání a příjem pošty)</text:p>
      <text:p text:style-name="Text_20_body">Službu webmail můžete využít pro přístup do vašich poštovních schránek např. v případě, kdy nemáte k dispozici svůj počítač s nastavených poštovním klientem a potřebujete pracovat s poštou. </text:p>
      <text:p text:style-name="Text_20_body">Službu webmail spustíte zadáním adresy poštovního serveru do Vašeho prohlížeče webových stránek.</text:p>
      <text:h text:style-name="Heading_20_3" text:outline-level="3"><text:bookmark-start text:name="__RefHeading___domenove_kose_9"/><text:bookmark-start text:name="domenove_kose"/>Doménové koše<text:bookmark-end text:name="__RefHeading___domenove_kose_9"/><text:bookmark-end text:name="domenove_kose"/></text:h>
      <text:p text:style-name="Text_20_body">Na našich nových serverech již <text:span text:style-name="Strong_20_Emphasis">nepodporujeme</text:span> takzvané "doménové koše". Šlo o službu, která umožňovala zachytávat všechny maily příchozí na neexistující adresy v dané doméně. Toho se nejčastěji s výhodou využívá, aby se předešlo ztrátám mailů při rušení stávajících mailboxů. Nicméně při této konfiguraci pak server přijímá a ukládá i velké množství nežádoucí pošty a dochází k jeho zbytečnému přetěžování. Tyto koše dříve automaticky měli často i zákazníci, kteří si je nevyžádali. Proto se nám tato možnost příliš neosvědčila a při přechodu na novější servery budou doménové koše zrušeny. Pokud je skutečně potřebujete, je možné problém řešit individuálně.</text:p>
      <text:p text:style-name="Text_20_body">Jako <text:span text:style-name="Strong_20_Emphasis">alternativní řešení</text:span> také nabízíme možnost si nastavit <text:span text:style-name="Strong_20_Emphasis">téměř neomezený počet přesměrování</text:span> a tak zrušené mailboxy přesměrovat do libovolného jiného mailboxu, který tak úlohu doménového koše převezme. Tato přesměrování si stejně jako mailboxy mohou klienti nastavit sami přes webové rozhraní, nebo o to požádat náš helpdesk.</text:p>
      <text:p text:style-name="Text_20_body">Věříme, že toto rozhodnutí pozitivně ovlivní kvalitu našich služeb.</text:p>
      <text:h text:style-name="Heading_20_2" text:outline-level="2"><text:bookmark-start text:name="__RefHeading___poznamka_na_zaver_10"/><text:bookmark-start text:name="poznamka_na_zaver"/>Poznámka na závěr<text:bookmark-end text:name="__RefHeading___poznamka_na_zaver_10"/><text:bookmark-end text:name="poznamka_na_zaver"/></text:h>
      <text:p text:style-name="Text_20_body"><text:span text:style-name="del">V provozu jsou ještě dva starší poštovní servery, běžící na adrese mail.arachne.cz, využívající poštovní servery webspace.arachne.cz nebo jetset.arachne.cz
Pokud Vaše poštovní účty běží stále na těchto starších serverech, domluvte si prosím s naší technickou podporou přestěhování na nové servery mail.spoje.net nebo iris.spoje.net</text:span></text:p>
      <text:list text:style-name="List_20_1" text:continue-numbering="false">
        <text:list-item>
          <text:p text:style-name="List_20_1_Content_First"> server jetset.arachne.cz jiz byl kompletne zrusen.</text:p>
        </text:list-item>
        <text:list-item>
          <text:p text:style-name="List_20_1_Content"> pro server webspace.arachne.cz nyni plati</text:p>
          <text:list text:style-name="List_20_1">
            <text:list-item>
              <text:p text:style-name="List_20_1_Content"> prihlasovani pres login <text:span text:style-name="Strong_20_Emphasis">jmeno@<text:span text:style-name="underline">vasedomena.cz</text:span></text:span> a puvodni heslo</text:p>
            </text:list-item>
            <text:list-item>
              <text:p text:style-name="List_20_1_Content"> mailserver nastavte na <text:span text:style-name="Strong_20_Emphasis"><text:span text:style-name="underline">vasedomena--cz</text:span>.mx.spoje.net</text:span></text:p>
            </text:list-item>
            <text:list-item>
              <text:p text:style-name="List_20_1_Content_Last"> (tedy stejne jako na novych serverech)</text:p>
            </text:list-item>
          </text:list>
        </text:list-item>
      </text:list>
      <text:h text:style-name="Heading_20_3" text:outline-level="3"><text:bookmark-start text:name="__RefHeading___servery_dle_webhostingoveho_tarifu_11"/><text:bookmark-start text:name="servery_dle_webhostingoveho_tarifu"/>Servery dle webhostingového tarifu<text:bookmark-end text:name="__RefHeading___servery_dle_webhostingoveho_tarifu_11"/><text:bookmark-end text:name="servery_dle_webhostingoveho_tarifu"/></text:h>
      <text:list text:style-name="List_20_1" text:continue-numbering="false">
        <text:list-item>
          <text:p text:style-name="List_20_1_Content_First"> Webspace = iris.spoje.net</text:p>
        </text:list-item>
        <text:list-item>
          <text:p text:style-name="List_20_1_Content_Last"> Jetset = mail.spoje.ne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zakaznici:mailserver</dc:title>
  </office:meta>
</office:document-meta>
</file>