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samba:samba-memberdc"/><text:bookmark-start text:name="__RefHeading___samba_server_jako_clen_active_directory_domeny_1"/><text:bookmark-start text:name="samba_server_jako_clen_active_directory_domeny"/>Samba server jako člen Active Directory domény<text:bookmark-end text:name="__RefHeading___samba_server_jako_clen_active_directory_domeny_1"/><text:bookmark-end text:name="samba_server_jako_clen_active_directory_domeny"/></text:h>
      <text:p text:style-name="Text_20_body">Máme AD doménu např. <text:span text:style-name="Strong_20_Emphasis">nasead.local</text:span> a jméno našeho linux stroje se jmenuje <text:span text:style-name="Strong_20_Emphasis">sambasrv</text:span></text:p>
      <text:p text:style-name="Text_20_body"><text:span text:style-name="Strong_20_Emphasis">Nejprve nainstalujte samba-common libpam-krb5 krb5-config krb5-user</text:span></text:p>
      <text:p text:style-name="Text_20_body">V <text:span text:style-name="Source_20_Text">/etc/resolv.conf' ověříme nastavení DNS. Jako nameserver použijeme stroj, na kterém běží DNS naší AD sítě
&lt;code&gt;
domain nasead.local
search nasead.local
nameserver 172.16.7.10
nameserver 172.16.7.9
&lt;/code&gt;

Do </text:span>/etc/hosts<text:span text:style-name="Source_20_Text"> přidáme IP adresu interface, na které bude probíhat spojení na DC server a pojmenujeme ji plným DNS jménem. tj
&lt;code&gt;
127.0.0.1	localhost
172.16.7.73	sambasrv.nasead.local	sambasrv
&lt;/code&gt;

Nyní nastavíme Kerberos
&lt;file /etc/krb5.conf&gt;
[libdefaults]
	default_realm = NASEAD.LOCAL
	dns_lookup_realm = false
	dns_lookup_kdc = true
	ticket_lifetime = 24h #
	renew_lifetime = 7d


[realms]
	NASEAD.LOCAL = {
		kdc = dc01.nasead.local
		kdc = dc02.nasead.local
		admin_server = dc01.nasead.local
	}

&lt;/file&gt;
<text:span text:style-name="Strong_20_Emphasis">POZOR: zde musí být jako default_realm uvedena doména VELKÝMA PÍSMENAMA</text:span>
Jako kdc se uvednou fqdn jména doménových řadičů v naší síti, jako admin_server uvádím primární řadič

Nyní přichází na řadu konfigurace smb.conf
&lt;file /etc/samba/smb.conf&gt;
#======================= Global Settings =======================

[global]

  server role = MEMBER SERVER
  security = ads
  realm = nasead.local
  workgroup = nasead
  netbios name = SAMBASRV
  client signing = yes
  client use spnego = yes
  kerberos method = secrets and keytab
  server string = Komentar

#### Debugging/Accounting ####

# This tells Samba to use a separate log file for each machine
# that connects
   log file = /var/log/samba/log.%m
   log level = 5        

# Cap the size of the individual log files (in KiB).
   max log size = 1000
        encrypt passwords = yes

        winbind nss info = rfc2307
        winbind trusted domains only = no
        winbind use default domain = yes
        winbind enum users = yes
        winbind enum groups = yes
        winbind refresh tickets = yes

# Default ID mapping configuration for local BUILTIN accounts
# and groups on a domain member. The default (*) domain:
# - must not overlap with any domain ID mapping configuration!
# - must use a read-write-enabled back end, such as tdb.
       idmap config * : backend = tdb
       idmap config * : range = 3000-7999
# - You must set a DOMAIN backend configuration
       idmap config nasead : backend = rid
       idmap config nasead : range = 10000-999999


   vfs objects = acl_xattr
   map acl inherit = yes
   store dos attributes = yes

   winbind refresh tickets = yes
   domain master = no
   local master = no    

[share]
   comment = sdileny disk
   path = /home/SHARE
   valid users = @nejakaskupina, @administrators 
   browseable = yes         
   read only = no         
   inherit acls = yes         
   inherit permissions = yes

&lt;/file&gt;

Následujícím krokem ověříme, že se dokážeme autentizovat k DC serveru

&lt;code&gt;
# kinit Administrator
Password for Administrator@NASEAD.LOCAL: 

# klist
&lt;/code&gt;

Pokud je vše OK, po zadání příkazu <text:span text:style-name="Strong_20_Emphasis">klist</text:span> uvidíte vystavený kerberos ticket
&lt;code&gt;
Ticket cache: FILE:/tmp/krb5cc_0
Default principal: Administrator@NASEAD.LOCAL

Valid starting       Expires              Service principal
06/05/2019 18:25:13  06/06/2019 04:25:13  krbtgt/NASEAD.LOCAL@NASEAD.LOCAL
	renew until 06/12/2019 18:24:56
&lt;/code&gt;

Pokud jste se dostal až sem, můžeme přistoupit k připojení samba serveru do domény.
&lt;code&gt;
# net ads join -U Administrator
Enter administrator's password: 
Using short domain name – NASEAD
Joined 'SAMBASRV' to dns domain 'nasead.local'
&lt;/code&gt;

Pokud se nepovede, přidejte parametr </text:span>-d 1<text:span text:style-name="Source_20_Text"> pro zobrazení debug hlášek.

Stav připojení do domény mužete ověřit příkazem </text:span>net ads status -U Administrator<text:span text:style-name="Source_20_Text">

&lt;code&gt;
Enter Administrator's password:
objectClass: top
objectClass: person
objectClass: organizationalPerson
objectClass: user
objectClass: computer
cn: sambasrv
distinguishedName: CN=sambasrv,OU=Servers,DC=nasead,DC=local
instanceType: 4
whenCreated: 20190607131211.0Z
whenChanged: 20190617143204.0Z
uSNCreated: 11206462
uSNChanged: 11255367
name: lih-zpsx001
objectGUID: 8fe38593-36b4-41e3-993a-77c506e589d
userAccountControl: 69632
badPwdCount: 0
codePage: 0
countryCode: 0
badPasswordTime: 132052716929628168
lastLogoff: 0
lastLogon: 132052783714159406
localPolicyFlags: 0
pwdLastSet: 132043867314721394
primaryGroupID: 515
objectSid: S-1-5-21-2395078511-4245873061-2388994840-17615
accountExpires: 9223372036854775807
logonCount: 66
sAMAccountName: sambasrv$
sAMAccountType: 805306369
dNSHostName: sambasrv.nasead.local
servicePrincipalName: HOST/sambasrv.nasead.local
servicePrincipalName: HOST/SAMBASRV
objectCategory: CN=Computer,CN=Schema,CN=Configuration,DC=nasead,DC=local
isCriticalSystemObject: FALSE
dSCorePropagationData: 20190607150627.0Z
dSCorePropagationData: 16010101000001.0Z
mS-DS-CreatorSID: S-1-5-21-2395078511-4245873061-2388994840-17613
lastLogonTimestamp: 132052555244011908
msDS-SupportedEncryptionTypes: 31
&lt;/code&gt;

<text:span text:style-name="Strong_20_Emphasis">Nyní nainstalujte samba attr winbind libpam-winbind libnss-winbind</text:span>
a nastartuje sambu.

Pokud je naše samba členem domény, nastal čas pro nastartování démona <text:span text:style-name="Strong_20_Emphasis">winbind</text:span>

Potom do souboru </text:span>/etc/nsswitch.conf<text:span text:style-name="Source_20_Text"> přidáme možnost načtění uživatelů a skupin z ad. Přidejte <text:span text:style-name="Strong_20_Emphasis">winbind</text:span> na konec řádku passwd a group
&lt;file /etc/nsswitch.conf&gt;
passwd:         compat winbind
group:          compat winbind
shadow:         compat
gshadow:        files
&lt;/file&gt;

Nyní můžeme otestovat

</text:span>wbinfo --ping-dc<text:span text:style-name="Source_20_Text"> - musí zobrazit </text:span>checking the NETLOGON for domain[NASEAD] dc connection to "dc01.nasead.local" succeeded<text:span text:style-name="Source_20_Text"> <text:line-break/>
</text:span>wbinfo -g<text:span text:style-name="Source_20_Text"> - vypíše skupiny v AD <text:line-break/>
</text:span>wbinfo -u<text:span text:style-name="Source_20_Text"> - vypíše uživatele v AD <text:line-break/>
</text:span>getent passwd<text:span text:style-name="Source_20_Text"> - načte všechny uživatele - pokud uvidíte uživatele z AD ve tvaru linuxového passwd tak máte vyhráno. <text:line-break/>
</text:span>getent group'' - načte všechny skupiny (stejné jméno pak použijeme ve <text:span text:style-name="Strong_20_Emphasis">valid user</text:span> pro ověření práv ke sdílené složce) <text:line-break/></text:p>
      <text:p text:style-name="Preformatted_20_Text"># getent group | grep nejaka<text:line-break/>nejakaskupina:x:31166:</text:p>
      <text:p text:style-name="Text_20_body">Nyní lze používat klasicky nastavení práv přes chown atd.
Ještě ověření funkční samby -</text:p>
      <text:p text:style-name="Preformatted_20_Text"># smbclient -L sambasrv.nasead.local -U NASEAD\\Administrator <text:line-break/>WARNING: The "syslog" option is deprecated<text:line-break/>Enter NASEAD\Administrators's password: <text:line-break/>Domain=[NASEAD] OS=[Windows 6.1] Server=[Samba 4.5.16-Debian]<text:line-break/><text:line-break/><text:tab/>Sharename<text:s text:c="7"/>Type<text:s text:c="6"/>Comment<text:line-break/><text:tab/>---------<text:s text:c="7"/>----<text:s text:c="6"/>-------<text:line-break/><text:tab/>share<text:s text:c="11"/>Disk<text:s text:c="6"/>sdileny disk<text:line-break/><text:tab/>IPC$<text:s text:c="12"/>IPC<text:s text:c="7"/>IPC Service (Komentar)<text:line-break/>Domain=[NASEAD] OS=[Windows 6.1] Server=[Samba 4.5.16-Debian]<text:line-break/><text:line-break/><text:tab/>Server<text:s text:c="15"/>Comment<text:line-break/><text:tab/>---------<text:s text:c="12"/>-------<text:line-break/><text:tab/>SAMBASRV<text:s text:c="10"/>Komentar<text:line-break/><text:line-break/><text:tab/>Workgroup<text:s text:c="12"/>Master<text:line-break/><text:tab/>---------<text:s text:c="12"/>-------<text:line-break/><text:tab/>NASEAD<text:s text:c="12"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samba:samba-memberdc</dc:title>
  </office:meta>
</office:document-meta>
</file>