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15f0428d4d91e3779c7cd2cd278287.png"/>
  <manifest:file-entry manifest:media-type="image/svg+xml" manifest:full-path="Pictures/203163108b12c1f58b71c815355231f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programming:mingw-crosscompile"/><text:bookmark-start text:name="__RefHeading___crosskompilace_s_mingw_1"/><text:bookmark-start text:name="crosskompilace_s_mingw"/>Crosskompilace s MinGW<text:bookmark-end text:name="__RefHeading___crosskompilace_s_mingw_1"/><text:bookmark-end text:name="crosskompilace_s_mingw"/></text:h>
      <text:p text:style-name="Text_20_body">Dneska se v rychlosti podíváme na to, jak na GNU/Linuxu narychlo vyprodukovat windowsí spustitelnou binárku pomocí MinGW. Tento článek je zaměřen spíše na začátečníky, pokročilí předpokládám pochopí vše z následujícího screenshotu (trochu okurková sezóna no…):
<draw:frame draw:style-name="media" draw:name="0" text:anchor-type="as-char" draw:z-index="0" svg:width="17.93875cm" style:rel-width="100%" svg:height="7.6729166666667cm" style:rel-height="scale"><draw:image xlink:href="Pictures/1815f0428d4d91e3779c7cd2cd278287.png" xlink:type="simple" xlink:show="embed" xlink:actuate="onLoad"/></draw:frame></text:p>
      <text:h text:style-name="Heading_20_2" text:outline-level="2"><text:bookmark-start text:name="__RefHeading___instalace_mingw_2"/><text:bookmark-start text:name="instalace_mingw"/>Instalace MinGW<text:bookmark-end text:name="__RefHeading___instalace_mingw_2"/><text:bookmark-end text:name="instalace_mingw"/></text:h>
      <text:p text:style-name="Text_20_body">V rychlosti si ověříme, jestli naše distribuce (v mém případě ArchLinux) má balíčky s vývojovým prostředím MinGW.</text:p>
      <text:p text:style-name="Preformatted_20_Text">0 ;) harvie@harvie-ntb ~ $ pacman -Ss mingw<text:line-break/>community/mingw32-binutils 2.19.1-1<text:line-break/><text:s text:c="4"/>A set of programs to assemble and manipulate binary and object files (mingw)<text:line-break/>community/mingw32-gcc 4.4.0-1<text:line-break/><text:s text:c="4"/>A C and C++ cross-compilers for building Windows executables on Linux<text:line-break/>community/mingw32-gcc-base 4.4.0-1<text:line-break/><text:s text:c="4"/>A C cross-compiler for building Windows executables on Linux<text:line-break/>community/mingw32-runtime 3.15.2-1<text:line-break/><text:s text:c="4"/>mingw32 run-time library<text:line-break/>community/mingw32-w32api 3.13-1<text:line-break/><text:s text:c="4"/>Windows header files fro mingw32 C cross-compiler</text:p>
      <text:p text:style-name="Text_20_body">Vidím, že balíčky jsou v repozitáři community, neměl by tedy být žádný problém je stáhnout a nainstalovat. Já jsem zvolil instalaci balíčku <text:span text:style-name="Strong_20_Emphasis">mingw32-gcc</text:span>, přičemž ostatní balíčky se nainstalovaly jako závislosti.</text:p>
      <text:h text:style-name="Heading_20_2" text:outline-level="2"><text:bookmark-start text:name="__RefHeading___kompilator_3"/><text:bookmark-start text:name="kompilator"/>Kompilátor<text:bookmark-end text:name="__RefHeading___kompilator_3"/><text:bookmark-end text:name="kompilator"/></text:h>
      <text:p text:style-name="Text_20_body">Po instalaci se podíváme, co se nám vlastně nainstalovalo:</text:p>
      <text:p text:style-name="Preformatted_20_Text">0 ;) harvie@harvie-ntb ~ $ ls -l /usr/bin/*mingw*<text:line-break/>-rwxr-xr-x 1 root root<text:s text:c="2"/>20776 19. úno<text:s text:c="2"/>2009 /usr/bin/i486-mingw32-addr2line<text:line-break/>-rwxr-xr-x 2 root root<text:s text:c="2"/>44464 19. úno<text:s text:c="2"/>2009 /usr/bin/i486-mingw32-ar<text:line-break/>-rwxr-xr-x 2 root root 253608 19. úno<text:s text:c="2"/>2009 /usr/bin/i486-mingw32-as<text:line-break/>-rwxr-xr-x 2 root root 209972 25. srp 15.52 /usr/bin/i486-mingw32-c++<text:line-break/>-rwxr-xr-x 1 root root<text:s text:c="2"/>19552 19. úno<text:s text:c="2"/>2009 /usr/bin/i486-mingw32-c++filt<text:line-break/>-rwxr-xr-x 1 root root 209044 25. srp 15.52 /usr/bin/i486-mingw32-cpp<text:line-break/>-rwxr-xr-x 2 root root<text:s text:c="2"/>68412 19. úno<text:s text:c="2"/>2009 /usr/bin/i486-mingw32-dlltool<text:line-break/>-rwxr-xr-x 1 root root<text:s text:c="2"/>33920 19. úno<text:s text:c="2"/>2009 /usr/bin/i486-mingw32-dllwrap<text:line-break/>-rwxr-xr-x 2 root root 209972 25. srp 15.52 /usr/bin/i486-mingw32-g++<text:line-break/>-rwxr-xr-x 1 root root 207316 25. srp 15.52 /usr/bin/i486-mingw32-gcc<text:line-break/>-rwxr-xr-x 1 root root<text:s text:c="2"/>81176 19. úno<text:s text:c="2"/>2009 /usr/bin/i486-mingw32-gprof<text:line-break/>-rwxr-xr-x 2 root root 265696 19. úno<text:s text:c="2"/>2009 /usr/bin/i486-mingw32-ld<text:line-break/>-rwxr-xr-x 2 root root<text:s text:c="2"/>31428 19. úno<text:s text:c="2"/>2009 /usr/bin/i486-mingw32-nm<text:line-break/>-rwxr-xr-x 2 root root 176864 19. úno<text:s text:c="2"/>2009 /usr/bin/i486-mingw32-objcopy<text:line-break/>-rwxr-xr-x 2 root root 226028 19. úno<text:s text:c="2"/>2009 /usr/bin/i486-mingw32-objdump<text:line-break/>-rwxr-xr-x 2 root root<text:s text:c="2"/>44468 19. úno<text:s text:c="2"/>2009 /usr/bin/i486-mingw32-ranlib<text:line-break/>-rwxr-xr-x 1 root root 270432 19. úno<text:s text:c="2"/>2009 /usr/bin/i486-mingw32-readelf<text:line-break/>-rwxr-xr-x 1 root root<text:s text:c="2"/>22856 19. úno<text:s text:c="2"/>2009 /usr/bin/i486-mingw32-size<text:line-break/>-rwxr-xr-x 1 root root<text:s text:c="2"/>22840 19. úno<text:s text:c="2"/>2009 /usr/bin/i486-mingw32-strings<text:line-break/>-rwxr-xr-x 2 root root 176868 19. úno<text:s text:c="2"/>2009 /usr/bin/i486-mingw32-strip<text:line-break/>-rwxr-xr-x 1 root root<text:s text:c="2"/>47592 19. úno<text:s text:c="2"/>2009 /usr/bin/i486-mingw32-windmc<text:line-break/>-rwxr-xr-x 1 root root 129940 19. úno<text:s text:c="2"/>2009 /usr/bin/i486-mingw32-windres</text:p>
      <text:p text:style-name="Text_20_body">Jak vidíte, na disku je hromada zajímavých utilit, které názvy odpovídají utilitám pro sestavování linuxových binárek. Z těchto názvů také můžeme odhadnout, že jde hlavně o assembler a kompilátory jazyků C a C++ (všechny optimalizované pro architekturu i486). Použití je naprosto analogické ke kompilaci céčkových programů ve Windows a na Linuxu.</text:p>
      <text:h text:style-name="Heading_20_2" text:outline-level="2"><text:bookmark-start text:name="__RefHeading___hello_world_4"/><text:bookmark-start text:name="hello_world"/>Hello, world!<text:bookmark-end text:name="__RefHeading___hello_world_4"/><text:bookmark-end text:name="hello_world"/></text:h>
      <text:p text:style-name="Text_20_body">Vytvoříme si soubor hello.c s následujícím obsahem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include &lt;stdio.h&gt;</text:span><text:line-break/><text:span text:style-name="highlight_co2">#include &lt;windows.h&gt;</text:span><text:line-break/><text:span text:style-name="highlight_kw4">void</text:span> main<text:span text:style-name="highlight_br0">(</text:span><text:span text:style-name="highlight_kw4">void</text:span><text:span text:style-name="highlight_br0">)</text:span> <text:span text:style-name="highlight_br0">{</text:span><text:line-break/><text:tab/><text:span text:style-name="highlight_kw4">char</text:span> text<text:span text:style-name="highlight_br0">[</text:span><text:span text:style-name="highlight_br0">]</text:span> <text:span text:style-name="highlight_sy0">=</text:span> <text:span text:style-name="highlight_st0">"This is MinGW hello world!"</text:span><text:span text:style-name="highlight_sy0">;</text:span><text:line-break/><text:tab/><text:a xlink:type="simple" xlink:href="http://www.opengroup.org/onlinepubs/009695399/functions/puts.html" text:style-name="Internet_20_link" text:visited-style-name="Visited_20_Internet_20_Link"><text:span text:style-name="highlight_kw3">puts</text:span></text:a><text:span text:style-name="highlight_br0">(</text:span>text<text:span text:style-name="highlight_br0">)</text:span><text:span text:style-name="highlight_sy0">;</text:span><text:line-break/><text:tab/>MessageBox<text:span text:style-name="highlight_br0">(</text:span><text:span text:style-name="highlight_nu0">0</text:span><text:span text:style-name="highlight_sy0">,</text:span> text<text:span text:style-name="highlight_sy0">,</text:span> <text:span text:style-name="highlight_st0">"some caption"</text:span><text:span text:style-name="highlight_sy0">,</text:span> MB_OK <text:span text:style-name="highlight_sy0">|</text:span> MB_ICONINFORMATION<text:span text:style-name="highlight_br0">)</text:span><text:span text:style-name="highlight_sy0">;</text:span><text:line-break/><text:tab/><text:span text:style-name="highlight_co1">//For info about MessageBox: http://msdn.microsoft.com/en-us/library/ms645505(VS.85).as</text:span><text:line-break/><text:span text:style-name="highlight_br0">}</text:span></text:p>
          </table:table-cell>
        </table:table-row>
      </table:table>
      <text:p text:style-name="Text_20_body">Tento program by po spuštění měl vypsat do konzole text a stejný text zobrazit jako popup.</text:p>
      <text:h text:style-name="Heading_20_2" text:outline-level="2"><text:bookmark-start text:name="__RefHeading___kompilace_5"/><text:bookmark-start text:name="kompilace"/>Kompilace<text:bookmark-end text:name="__RefHeading___kompilace_5"/><text:bookmark-end text:name="kompilace"/></text:h>
      <text:p text:style-name="Text_20_body">Ve chvíli, kdy máme uložený soubor hello.c, můžeme provést samotnou kompilaci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i486-mingw32-gcc hello.c <text:span text:style-name="highlight_re5">-o</text:span> hello.exe</text:p>
          </table:table-cell>
        </table:table-row>
      </table:table>
      <text:p text:style-name="Text_20_body">tím vznikne soubor hello.exe, který už můžeme spustit pomocí WINE…</text:p>
      <text:p text:style-name="Text_20_body">Pozn.: Protože MinGW gcc defaultně kompiluje windowsí binárky se subsystémem, který zobrazí příkazový řádek a to platí i pro grafické aplikace, u kterých nechceme, aby naše aplikace otevírala nějaké okno terminálu navíc, musíme někdy gcc přidat parametr <text:span text:style-name="Strong_20_Emphasis">-mwindows</text:span>, který zajistí že okno bude schované. Takto lze mimo jiné také přeměnit běžný program pro příkazový řádek napsaný v C v daemona, který po spuštění poběží na pozadí a vidět bude jen ve výpisu procesů.</text:p>
      <text:p text:style-name="Text_20_body">Mimochodem toto je IMHO jeden z četných nedostatků MS Windows. Na Windows musím překompilovat (nebo alespoň přelinkovat) celý program, abych povolil nebo zakázal zobrazení konzole, což vadí hlavně u grafických programů, kde se používá na ladění a třeba u interpreterů různých jazyků, kde se předem neví, jestli program bude textový nebp grafický. A tak výrobci softwaru musí většinou distribuovat dvě verze jinak naprosto stejného programu. O proti tomu GNU/Linux a podobné se s problémem vypořádaly o dost lépe. Tam totiž platí, že standartní textový (samozřejmě i chybový) výstup má naprosto každý program a záleží jen na rodičovském procesu, který tento program spouští, jak s ním naloží. Například pokud tedy spouštím Chromium (nebo jiný grafický webový prohlížeč) z příkazového řádku, jeho výstup se zobrazí, protože shell jeho výstup čte a zobrazuje, pokud ho ale spouštím pomocí ikonky z grafického prostředí, tak je tento výstup ignorován a vidím jen samotné okno prohlížeče. Samozřejmě je zde i možnost nastavit spouštěcí ikonku tak, aby spustila místo programu terminál, který teprve tento program spustí a výstup zobrazí. Což se opět využívá především u textových aplikací, nebo pro ladění programů.</text:p>
      <text:h text:style-name="Heading_20_2" text:outline-level="2"><text:bookmark-start text:name="__RefHeading___spusteni_ve_wine_6"/><text:bookmark-start text:name="spusteni_ve_wine"/>Spuštění ve WINE<text:bookmark-end text:name="__RefHeading___spusteni_ve_wine_6"/><text:bookmark-end text:name="spusteni_ve_wine"/></text:h>
      <text:p text:style-name="Preformatted_20_Text">0 ;) harvie@harvie-ntb Temp $ WINEDEBUG=fixme-all wine hello.exe <text:line-break/>This is MinGW hello world!</text:p>
      <text:p text:style-name="Text_20_body">Všimněte si snad jen toho, že jsem na začátek řádku, kde spouštím WINE přidal výraz <text:span text:style-name="Source_20_Text">WINEDEBUG=fixme-all</text:span>, který potlačí ladící výpisy z WINE. Ale i tak je je WINE trošku línější a zavedení programu nějakou tu chvilku trvá. Naštěstí výslednou binárku lze použít nejen ve WINE, ale samozřejmě také přímo na Microsoft Windows.</text:p>
      <text:p text:style-name="Text_20_body">a to je prozatím vše přátelé <draw:frame draw:style-name="media" draw:name="1" text:anchor-type="as-char" draw:z-index="1" svg:width="" svg:rel-width="100%" svg:height="0cm"><draw:image xlink:href="Pictures/203163108b12c1f58b71c815355231f0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programming:mingw-crosscompile</dc:title>
  </office:meta>
</office:document-meta>
</file>