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keyhole_markup_language"/><text:bookmark-start text:name="__RefHeading___kml_-_keyhole_markup_language_1"/><text:bookmark-start text:name="kml_-_keyhole_markup_language"/>KML - Keyhole Markup Language<text:bookmark-end text:name="__RefHeading___kml_-_keyhole_markup_language_1"/><text:bookmark-end text:name="kml_-_keyhole_markup_language"/></text:h>
      <text:p text:style-name="Text_20_body"><draw:a xlink:type="simple" xlink:href="http://media.mlive.com/entertainment/bay-city/photo/map-pins-08jpg-79b14e685ed341d1_large.jpg"><draw:frame draw:style-name="medialeft" draw:name="0" text:anchor-type="paragraph" draw:z-index="0" svg:width="3.96875cm" svg:height="3.96875cm"><draw:image xlink:href="http://media.mlive.com/entertainment/bay-city/photo/map-pins-08jpg-79b14e685ed341d1_large.jpg" xlink:type="simple" xlink:show="embed" xlink:actuate="onLoad"/></draw:frame></draw:a>
KML je jazyk založený na XML, který umožňuje popis geografických dat pro overlay nad stávajícími mapami. Lze ho využít například s google maps, google earth, atd… S výhodou tedy můžeme tento formát použít, pokud potřebujeme zobrazit body zájmu nebo trasy na mapě. Souřadnice je možné zadávat včetně nadmořské výšky (třetí souřadnice) a tak je možné vytvářet i prostorové vizualizace. Nejjednodušší způsob, jak zobrazit KML na mapě je otevřít ho v google earth, nebo jeho URL zadat do vyhledávacího políčka v google maps, eg.:</text:p>
      <text:p text:style-name="Text_20_body"><text:a xlink:type="simple" xlink:href="http://maps.google.com/?q=http://moje.rekola.cz/api/bikes/kml" text:style-name="Internet_20_link" text:visited-style-name="Visited_20_Internet_20_Link">http://maps.google.com/?q=http://moje.rekola.cz/api/bikes/kml</text:a></text:p>
      <text:p text:style-name="Text_20_body"><draw:a xlink:type="simple" xlink:href="http://chronicle.com/blogs/profhacker/files/2011/07/kml256.png"><draw:frame draw:style-name="mediaright" draw:name="1" text:anchor-type="paragraph" draw:z-index="1" svg:width="2.6458333333333cm" svg:height="2.6458333333333cm"><draw:image xlink:href="http://chronicle.com/blogs/profhacker/files/2011/07/kml256.png" xlink:type="simple" xlink:show="embed" xlink:actuate="onLoad"/></draw:frame></draw:a></text:p>
      <text:h text:style-name="Heading_20_2" text:outline-level="2"><text:bookmark-start text:name="__RefHeading___dalsi_zdroje_2"/><text:bookmark-start text:name="dalsi_zdroje"/>Další zdroje<text:bookmark-end text:name="__RefHeading___dalsi_zdroje_2"/><text:bookmark-end text:name="dalsi_zdroje"/></text:h>
      <text:list text:style-name="List_20_1" text:continue-numbering="false">
        <text:list-item>
          <text:p text:style-name="List_20_1_Content_First"> <text:a xlink:type="simple" xlink:href="http://dagik.org/kml_intro/" text:style-name="Internet_20_link" text:visited-style-name="Visited_20_Internet_20_Link">http://dagik.org/kml_intro/</text:a></text:p>
        </text:list-item>
        <text:list-item>
          <text:p text:style-name="List_20_1_Content"> <text:a xlink:type="simple" xlink:href="https://developers.google.com/kml/documentation/kmlreference" text:style-name="Internet_20_link" text:visited-style-name="Visited_20_Internet_20_Link">https://developers.google.com/kml/documentation/kmlreference</text:a></text:p>
        </text:list-item>
        <text:list-item>
          <text:p text:style-name="List_20_1_Content"> <text:a xlink:type="simple" xlink:href="https://en.wikipedia.org/wiki/cs:Keyhole Markup Language" text:style-name="Internet_20_link" text:visited-style-name="Visited_20_Internet_20_Link">cs:Keyhole Markup Language</text:a></text:p>
        </text:list-item>
        <text:list-item>
          <text:p text:style-name="List_20_1_Content_Last"> <text:a xlink:type="simple" xlink:href="https://en.wikipedia.org/wiki/Keyhole Markup Language" text:style-name="Internet_20_link" text:visited-style-name="Visited_20_Internet_20_Link">Keyhole Markup Language</text:a></text:p>
        </text:list-item>
      </text:list>
      <text:h text:style-name="Heading_20_2" text:outline-level="2"><text:bookmark-start text:name="__RefHeading___priklad_3"/><text:bookmark-start text:name="priklad"/>Příklad<text:bookmark-end text:name="__RefHeading___priklad_3"/><text:bookmark-end text:name="prikla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'1.0'</text:span> <text:span text:style-name="highlight_re0">encoding</text:span>=<text:span text:style-name="highlight_st0">'UTF-8'</text:span><text:span text:style-name="highlight_re2">?&gt;</text:span></text:span><text:line-break/><text:span text:style-name="highlight_sc3"><text:span text:style-name="highlight_re1">&lt;kml</text:span> <text:span text:style-name="highlight_re0">xmlns</text:span>=<text:span text:style-name="highlight_st0">'http://www.opengis.net/kml/2.2'</text:span><text:span text:style-name="highlight_re2">&gt;</text:span></text:span><text:line-break/><text:span text:style-name="highlight_sc3"><text:span text:style-name="highlight_re1">&lt;Document<text:span text:style-name="highlight_re2">&gt;</text:span></text:span></text:span><text:line-break/> <text:line-break/><text:span text:style-name="highlight_sc-1">&lt;!-- umistime na mapu bod s popisem --&gt;</text:span><text:line-break/><text:span text:style-name="highlight_sc3"><text:span text:style-name="highlight_re1">&lt;Placemark<text:span text:style-name="highlight_re2">&gt;</text:span></text:span></text:span><text:line-break/><text:s text:c="2"/><text:span text:style-name="highlight_sc3"><text:span text:style-name="highlight_re1">&lt;name<text:span text:style-name="highlight_re2">&gt;</text:span></text:span></text:span>Bod<text:span text:style-name="highlight_sc3"><text:span text:style-name="highlight_re1">&lt;/name<text:span text:style-name="highlight_re2">&gt;</text:span></text:span></text:span><text:line-break/><text:s text:c="2"/><text:span text:style-name="highlight_sc3"><text:span text:style-name="highlight_re1">&lt;description<text:span text:style-name="highlight_re2">&gt;</text:span></text:span></text:span>popis<text:span text:style-name="highlight_sc3"><text:span text:style-name="highlight_re1">&lt;/description<text:span text:style-name="highlight_re2">&gt;</text:span></text:span></text:span><text:line-break/><text:s text:c="2"/><text:span text:style-name="highlight_sc3"><text:span text:style-name="highlight_re1">&lt;Point<text:span text:style-name="highlight_re2">&gt;</text:span></text:span><text:span text:style-name="highlight_re1">&lt;coordinates<text:span text:style-name="highlight_re2">&gt;</text:span></text:span></text:span>13.3777,49.7475,0<text:span text:style-name="highlight_sc3"><text:span text:style-name="highlight_re1">&lt;/coordinates<text:span text:style-name="highlight_re2">&gt;</text:span></text:span><text:span text:style-name="highlight_re1">&lt;/Point<text:span text:style-name="highlight_re2">&gt;</text:span></text:span></text:span><text:line-break/><text:span text:style-name="highlight_sc3"><text:span text:style-name="highlight_re1">&lt;/Placemark<text:span text:style-name="highlight_re2">&gt;</text:span></text:span></text:span><text:line-break/> <text:line-break/><text:span text:style-name="highlight_sc-1">&lt;!-- vytvorime si rozbalovaci slozku s dalsimi body --&gt;</text:span><text:line-break/><text:span text:style-name="highlight_sc3"><text:span text:style-name="highlight_re1">&lt;Folder<text:span text:style-name="highlight_re2">&gt;</text:span></text:span></text:span><text:line-break/><text:span text:style-name="highlight_sc3"><text:span text:style-name="highlight_re1">&lt;name<text:span text:style-name="highlight_re2">&gt;</text:span></text:span></text:span> Folder<text:span text:style-name="highlight_sc3"><text:span text:style-name="highlight_re1">&lt;/name<text:span text:style-name="highlight_re2">&gt;</text:span></text:span></text:span><text:line-break/><text:span text:style-name="highlight_sc3"><text:span text:style-name="highlight_re1">&lt;description<text:span text:style-name="highlight_re2">&gt;</text:span></text:span></text:span>This is a folder.<text:span text:style-name="highlight_sc3"><text:span text:style-name="highlight_re1">&lt;/description<text:span text:style-name="highlight_re2">&gt;</text:span></text:span></text:span><text:line-break/> <text:line-break/><text:span text:style-name="highlight_sc-1">&lt;!-- vytvorime si adresovatelny styl bodu (vlastni obrazek) --&gt;</text:span><text:line-break/><text:span text:style-name="highlight_sc3"><text:span text:style-name="highlight_re1">&lt;Style</text:span> <text:span text:style-name="highlight_re0">id</text:span>=<text:span text:style-name="highlight_st0">"My_Style"</text:span><text:span text:style-name="highlight_re2">&gt;</text:span></text:span><text:line-break/> <text:span text:style-name="highlight_sc3"><text:span text:style-name="highlight_re1">&lt;IconStyle<text:span text:style-name="highlight_re2">&gt;</text:span></text:span></text:span> <text:span text:style-name="highlight_sc3"><text:span text:style-name="highlight_re1">&lt;Icon<text:span text:style-name="highlight_re2">&gt;</text:span></text:span></text:span> <text:span text:style-name="highlight_sc3"><text:span text:style-name="highlight_re1">&lt;href<text:span text:style-name="highlight_re2">&gt;</text:span></text:span></text:span>http://openmbta.org/images/map/PinDown1.png<text:span text:style-name="highlight_sc3"><text:span text:style-name="highlight_re1">&lt;/href<text:span text:style-name="highlight_re2">&gt;</text:span></text:span></text:span> <text:span text:style-name="highlight_sc3"><text:span text:style-name="highlight_re1">&lt;/Icon<text:span text:style-name="highlight_re2">&gt;</text:span></text:span><text:span text:style-name="highlight_re1">&lt;/IconStyle<text:span text:style-name="highlight_re2">&gt;</text:span></text:span></text:span><text:line-break/><text:span text:style-name="highlight_sc3"><text:span text:style-name="highlight_re1">&lt;/Style<text:span text:style-name="highlight_re2">&gt;</text:span></text:span></text:span> <text:line-break/> <text:line-break/><text:span text:style-name="highlight_sc-1">&lt;!-- vytvorime bod vyuzivajici tento styl --&gt;</text:span><text:line-break/><text:span text:style-name="highlight_sc3"><text:span text:style-name="highlight_re1">&lt;Placemark<text:span text:style-name="highlight_re2">&gt;</text:span></text:span></text:span><text:line-break/><text:s text:c="2"/><text:span text:style-name="highlight_sc3"><text:span text:style-name="highlight_re1">&lt;name<text:span text:style-name="highlight_re2">&gt;</text:span></text:span></text:span>Bod2<text:span text:style-name="highlight_sc3"><text:span text:style-name="highlight_re1">&lt;/name<text:span text:style-name="highlight_re2">&gt;</text:span></text:span></text:span><text:line-break/><text:s text:c="2"/><text:span text:style-name="highlight_sc3"><text:span text:style-name="highlight_re1">&lt;description<text:span text:style-name="highlight_re2">&gt;</text:span></text:span></text:span>popis<text:span text:style-name="highlight_sc3"><text:span text:style-name="highlight_re1">&lt;/description<text:span text:style-name="highlight_re2">&gt;</text:span></text:span></text:span><text:line-break/><text:s text:c="2"/><text:span text:style-name="highlight_sc3"><text:span text:style-name="highlight_re1">&lt;styleUrl<text:span text:style-name="highlight_re2">&gt;</text:span></text:span></text:span>#My_Style<text:span text:style-name="highlight_sc3"><text:span text:style-name="highlight_re1">&lt;/styleUrl<text:span text:style-name="highlight_re2">&gt;</text:span></text:span></text:span> <text:line-break/><text:s text:c="2"/><text:span text:style-name="highlight_sc3"><text:span text:style-name="highlight_re1">&lt;Point<text:span text:style-name="highlight_re2">&gt;</text:span></text:span><text:span text:style-name="highlight_re1">&lt;coordinates<text:span text:style-name="highlight_re2">&gt;</text:span></text:span></text:span>13.3778,49.7475,0<text:span text:style-name="highlight_sc3"><text:span text:style-name="highlight_re1">&lt;/coordinates<text:span text:style-name="highlight_re2">&gt;</text:span></text:span><text:span text:style-name="highlight_re1">&lt;/Point<text:span text:style-name="highlight_re2">&gt;</text:span></text:span></text:span><text:line-break/><text:span text:style-name="highlight_sc3"><text:span text:style-name="highlight_re1">&lt;/Placemark<text:span text:style-name="highlight_re2">&gt;</text:span></text:span></text:span><text:line-break/> <text:line-break/><text:span text:style-name="highlight_sc-1">&lt;!-- pridame na mapu caru (barva a tloustka jsou dany inline stylem) --&gt;</text:span><text:line-break/><text:span text:style-name="highlight_sc3"><text:span text:style-name="highlight_re1">&lt;Placemark<text:span text:style-name="highlight_re2">&gt;</text:span></text:span></text:span><text:line-break/><text:s text:c="2"/><text:span text:style-name="highlight_sc3"><text:span text:style-name="highlight_re1">&lt;name<text:span text:style-name="highlight_re2">&gt;</text:span></text:span></text:span>Čára<text:span text:style-name="highlight_sc3"><text:span text:style-name="highlight_re1">&lt;/name<text:span text:style-name="highlight_re2">&gt;</text:span></text:span></text:span><text:line-break/><text:s text:c="2"/><text:span text:style-name="highlight_sc3"><text:span text:style-name="highlight_re1">&lt;description<text:span text:style-name="highlight_re2">&gt;</text:span></text:span></text:span>popis<text:span text:style-name="highlight_sc3"><text:span text:style-name="highlight_re1">&lt;/description<text:span text:style-name="highlight_re2">&gt;</text:span></text:span></text:span><text:line-break/> <text:line-break/><text:s text:c="2"/><text:span text:style-name="highlight_sc3"><text:span text:style-name="highlight_re1">&lt;LineString<text:span text:style-name="highlight_re2">&gt;</text:span></text:span></text:span><text:line-break/><text:s text:c="4"/><text:span text:style-name="highlight_sc3"><text:span text:style-name="highlight_re1">&lt;coordinates<text:span text:style-name="highlight_re2">&gt;</text:span></text:span></text:span><text:line-break/><text:tab/>13.3775,49.7475,0<text:line-break/><text:tab/>13.3776,49.7475,0<text:line-break/><text:tab/>13.3776,49.7476,0<text:line-break/><text:tab/>13.3775,49.7476,0<text:line-break/><text:s text:c="4"/><text:span text:style-name="highlight_sc3"><text:span text:style-name="highlight_re1">&lt;/coordinates<text:span text:style-name="highlight_re2">&gt;</text:span></text:span></text:span><text:line-break/><text:s text:c="2"/><text:span text:style-name="highlight_sc3"><text:span text:style-name="highlight_re1">&lt;/LineString<text:span text:style-name="highlight_re2">&gt;</text:span></text:span></text:span><text:line-break/> <text:line-break/><text:s text:c="2"/><text:span text:style-name="highlight_sc3"><text:span text:style-name="highlight_re1">&lt;Style<text:span text:style-name="highlight_re2">&gt;</text:span></text:span></text:span> <text:line-break/><text:s text:c="4"/><text:span text:style-name="highlight_sc3"><text:span text:style-name="highlight_re1">&lt;LineStyle<text:span text:style-name="highlight_re2">&gt;</text:span></text:span></text:span><text:s text:c="2"/><text:line-break/><text:s text:c="6"/><text:span text:style-name="highlight_sc3"><text:span text:style-name="highlight_re1">&lt;color<text:span text:style-name="highlight_re2">&gt;</text:span></text:span></text:span>#ff0000ff<text:span text:style-name="highlight_sc3"><text:span text:style-name="highlight_re1">&lt;/color<text:span text:style-name="highlight_re2">&gt;</text:span></text:span></text:span><text:line-break/><text:s text:c="6"/><text:span text:style-name="highlight_sc3"><text:span text:style-name="highlight_re1">&lt;width<text:span text:style-name="highlight_re2">&gt;</text:span></text:span></text:span>1<text:span text:style-name="highlight_sc3"><text:span text:style-name="highlight_re1">&lt;/width<text:span text:style-name="highlight_re2">&gt;</text:span></text:span></text:span><text:line-break/><text:s text:c="4"/><text:span text:style-name="highlight_sc3"><text:span text:style-name="highlight_re1">&lt;/LineStyle<text:span text:style-name="highlight_re2">&gt;</text:span></text:span></text:span> <text:line-break/><text:s text:c="2"/><text:span text:style-name="highlight_sc3"><text:span text:style-name="highlight_re1">&lt;/Style<text:span text:style-name="highlight_re2">&gt;</text:span></text:span></text:span><text:line-break/> <text:line-break/><text:span text:style-name="highlight_sc3"><text:span text:style-name="highlight_re1">&lt;/Placemark<text:span text:style-name="highlight_re2">&gt;</text:span></text:span></text:span><text:line-break/> <text:line-break/><text:span text:style-name="highlight_sc3"><text:span text:style-name="highlight_re1">&lt;/Folder<text:span text:style-name="highlight_re2">&gt;</text:span></text:span></text:span><text:line-break/> <text:line-break/><text:span text:style-name="highlight_sc-1">&lt;!-- Nacteme KML z treti strany --&gt;</text:span><text:line-break/><text:span text:style-name="highlight_sc-1">&lt;!-- NetworkLink&gt; </text:span><text:line-break/><text:span text:style-name="highlight_sc-1"><text:s text:c="2"/>&lt;Url&gt; &lt;href&gt;<text:s text:c="2"/>http://moje.rekola.cz/api/bikes/kml &lt;/href&gt;<text:s text:c="2"/>&lt;/Url&gt; </text:span><text:line-break/><text:span text:style-name="highlight_sc-1"><text:s text:c="2"/>&lt;refreshMode&gt; onInterval &lt;/refreshMode&gt; </text:span><text:line-break/><text:span text:style-name="highlight_sc-1"><text:s text:c="2"/>&lt;refreshInterval&gt; 1200 &lt;/refreshInterval&gt; </text:span><text:line-break/><text:span text:style-name="highlight_sc-1"><text:s text:c="2"/>&lt;visibility&gt;0&lt;/visibility&gt;</text:span><text:line-break/><text:span text:style-name="highlight_sc-1"><text:s text:c="2"/>&lt;name&gt; New Network Link&lt;/name&gt;</text:span><text:line-break/><text:span text:style-name="highlight_sc-1"><text:s text:c="2"/>&lt;description&gt;This is a new network-link.&lt;/description&gt;</text:span><text:line-break/><text:span text:style-name="highlight_sc-1">&lt;/NetworkLink --&gt;</text:span><text:line-break/> <text:line-break/><text:span text:style-name="highlight_sc3"><text:span text:style-name="highlight_re1">&lt;/Document<text:span text:style-name="highlight_re2">&gt;</text:span></text:span></text:span><text:line-break/><text:span text:style-name="highlight_sc3"><text:span text:style-name="highlight_re1">&lt;/kml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programming:keyhole_markup_language</dc:title>
  </office:meta>
</office:document-meta>
</file>