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1af0296e138d8c3210908d11e3d898.png"/>
  <manifest:file-entry manifest:media-type="image/png" manifest:full-path="Pictures/3bfecd7a5464bee8d7ef1d2f615e4ad6.png"/>
  <manifest:file-entry manifest:media-type="image/png" manifest:full-path="Pictures/155aed9e4e82352e683d4b14e32799f2.png"/>
  <manifest:file-entry manifest:media-type="image/png" manifest:full-path="Pictures/7f55dd9c01111a7b889290f179c9eedb.png"/>
  <manifest:file-entry manifest:media-type="image/png" manifest:full-path="Pictures/27a419935782ecae16d9a417fbac6311.png"/>
  <manifest:file-entry manifest:media-type="image/png" manifest:full-path="Pictures/a2afb388bb12073833b6f68d87300f5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network:vlan"/><text:bookmark-start text:name="__RefHeading___vlan_-_virtual_lan_1"/><text:bookmark-start text:name="vlan_-_virtual_lan"/>VLAN - Virtual LAN<text:bookmark-end text:name="__RefHeading___vlan_-_virtual_lan_1"/><text:bookmark-end text:name="vlan_-_virtual_lan"/></text:h>
      <text:p text:style-name="Text_20_body">VLAN si lze představit jako virtuální linky po existujících fyzických linkách <text:line-break/>
Po jedné fyzické lince je možné teoreticky provozovat až 4094 virtuálních linek, jsme pouze omezeni fyzickou kapacitou linky <text:line-break/>
Nejpoužívanější je tagovací protokol <text:span text:style-name="Strong_20_Emphasis">IEEE 802.1Q</text:span> <text:line-break/></text:p>
      <table:table table:style-name="Table">
        <table:table-column/>
        <table:table-column/>
        <table:table-row>
          <table:table-cell office:value-type="string" table:style-name="tableheader">
            <text:p text:style-name="Table_20_Heading"> netagovaná vlana </text:p>
          </table:table-cell>
          <table:table-cell office:value-type="string" table:style-name="tablecell">
            <text:p text:style-name="tablealignleft"> - Na každém portu switche může být pouze 1 <text:line-break/>- Na klientskem zarizeni neni potreba provadet zadna nastaveni, pokud je pripojen do portu s netagovanou vlanou <text:line-break/>- Pokud prichozi paket není označen tagem, defaultně spadá vždy do vlany, která je na portu nastavená jako netagovaná <text:line-break/>- Netagovana vlan musi byt zaroven zadana ve switchi v polozce PVID, aby switch vedel, do ktere vlan ma zaradit neoznacene pakety na portu <text:line-break/></text:p>
          </table:table-cell>
        </table:table-row>
        <table:table-row>
          <table:table-cell office:value-type="string" table:style-name="tableheader">
            <text:p text:style-name="Table_20_Heading"> tagovaná vlana </text:p>
          </table:table-cell>
          <table:table-cell office:value-type="string" table:style-name="tablecell">
            <text:p text:style-name="tablealignleft"> - Na každém portu switche může být více tagovaných vlan, dokonce je možné kombinovat s jednou netagovanou vlanou <text:line-break/>- Kazdy paket je oznacen znackou (tagem), aby switch vedel o jeho prislusnosti ke konkretni vlane <text:line-break/>- Kazde zarizeni, ktere ma pracovat s tagovanou vlanou nejprve musi sve pakety oznacit znackou, do ktere vlany pakety maji byt zarazeny, jinak je switch v zavislosti na nastaveni portu bud zaradi do netagovane vlanmy, nebo paket zahodi <text:line-break/></text:p>
          </table:table-cell>
        </table:table-row>
      </table:table>
      <text:p text:style-name="Text_20_body">Každou VLANu označujeme číslem. Z důvodu kompatibility se všemi prvky nelze používat libovolně všechna čísla, která máme k dispozici:</text:p>
      <text:h text:style-name="Heading_20_2" text:outline-level="2"><text:bookmark-start text:name="__RefHeading___podporovana_cisla_vlan_2"/><text:bookmark-start text:name="podporovana_cisla_vlan"/>Podporovaná čísla VLAN<text:bookmark-end text:name="__RefHeading___podporovana_cisla_vlan_2"/><text:bookmark-end text:name="podporovana_cisla_vlan"/></text:h>
      <table:table table:style-name="Table">
        <table:table-column/>
        <table:table-column/>
        <table:table-row>
          <table:table-cell office:value-type="string" table:style-name="tableheader">
            <text:p text:style-name="Table_20_Heading"> VLAN </text:p>
          </table:table-cell>
          <table:table-cell office:value-type="string" table:style-name="tablecell">
            <text:p text:style-name="tablealignleft"> Význam </text:p>
          </table:table-cell>
        </table:table-row>
        <table:table-row>
          <table:table-cell office:value-type="string" table:style-name="tableheader">
            <text:p text:style-name="Table_20_Heading"> 0 </text:p>
          </table:table-cell>
          <table:table-cell office:value-type="string" table:style-name="tablecell">
            <text:p text:style-name="tablealignleft"> nepoužívá se </text:p>
          </table:table-cell>
        </table:table-row>
        <table:table-row>
          <table:table-cell office:value-type="string" table:style-name="tableheader">
            <text:p text:style-name="Table_20_Heading"> 1 </text:p>
          </table:table-cell>
          <table:table-cell office:value-type="string" table:style-name="tablecell">
            <text:p text:style-name="tablealignleft"> výchozí VLAN; defaultně všechny porty; nelze smazat ani menit </text:p>
          </table:table-cell>
        </table:table-row>
        <table:table-row>
          <table:table-cell office:value-type="string" table:style-name="tableheader">
            <text:p text:style-name="Table_20_Heading"> 2-4092 </text:p>
          </table:table-cell>
          <table:table-cell office:value-type="string" table:style-name="tablecell">
            <text:p text:style-name="tablealignleft"> <text:span text:style-name="Strong_20_Emphasis">volne k dispozici</text:span> </text:p>
          </table:table-cell>
        </table:table-row>
        <table:table-row>
          <table:table-cell office:value-type="string" table:style-name="tableheader">
            <text:p text:style-name="Table_20_Heading"> 4093-4094 </text:p>
          </table:table-cell>
          <table:table-cell office:value-type="string" table:style-name="tablecell">
            <text:p text:style-name="tablealignleft"> Na některých switchích jsou tyto vlany rezervovány pro zvláštní použití např. pro stackování apod. proto je nebudeme používat. </text:p>
          </table:table-cell>
        </table:table-row>
      </table:table>
      <text:h text:style-name="Heading_20_2" text:outline-level="2"><text:bookmark-start text:name="__RefHeading___nastaveni_portu_na_switchi_3"/><text:bookmark-start text:name="nastaveni_portu_na_switchi"/>Nastavení portů na switchi<text:bookmark-end text:name="__RefHeading___nastaveni_portu_na_switchi_3"/><text:bookmark-end text:name="nastaveni_portu_na_switchi"/></text:h>
      <text:p text:style-name="Text_20_body">Při nastavení VLANu na port switche rozeznáváme 3 druhy nastavení portu:</text:p>
      <table:table table:style-name="Table">
        <table:table-column/>
        <table:table-column/>
        <table:table-row>
          <table:table-cell office:value-type="string" table:style-name="tableheader">
            <text:p text:style-name="Table_20_Heading"> nastaveni portu </text:p>
          </table:table-cell>
          <table:table-cell office:value-type="string" table:style-name="tablecell">
            <text:p text:style-name="tablealignleft"> vyznam </text:p>
          </table:table-cell>
        </table:table-row>
        <table:table-row>
          <table:table-cell office:value-type="string" table:style-name="tableheader">
            <text:p text:style-name="Table_20_Heading"> ACCESS </text:p>
          </table:table-cell>
          <table:table-cell office:value-type="string" table:style-name="tablecell">
            <text:p text:style-name="tablealignleft"> - Na portu je pouze 1 netagovana VLAN <text:line-break/>- Nelze pouzivat vice vlan, vsechny pakety jsou zarazeny do vlany, nastavene na portu <text:line-break/> - Pouziva se napr. na portech k ubinam, k zakaznikum apod. <text:line-break/>- PVID portu musíme nastavit na cislo netagovane vlany <text:line-break/></text:p>
          </table:table-cell>
        </table:table-row>
        <table:table-row>
          <table:table-cell office:value-type="string" table:style-name="tableheader">
            <text:p text:style-name="Table_20_Heading"> GENERAL </text:p>
          </table:table-cell>
          <table:table-cell office:value-type="string" table:style-name="tablecell">
            <text:p text:style-name="tablealignleft"> - Na portu je povolena ! 1 netagovana VLAN a libovolny pocet tagovanych VLAN <text:line-break/>- Ktera VLAN je na portu tagovana a ktera netagovana je potreba specifikovat v dalsim nastaveni switche <text:line-break/>- Pouziva se napr. na portech, kam je zapojen router - management sit je vetsinou netagovana a ostatni linky pak tagovany <text:line-break/>- PVID musime nastavit na cislo netagovane vlany <text:line-break/>- Nekdy muze byt tato moznost take oznacena jako HYBRID <text:line-break/></text:p>
          </table:table-cell>
        </table:table-row>
        <table:table-row>
          <table:table-cell office:value-type="string" table:style-name="tableheader">
            <text:p text:style-name="Table_20_Heading"> TRUNK </text:p>
          </table:table-cell>
          <table:table-cell office:value-type="string" table:style-name="tablecell">
            <text:p text:style-name="tablealignleft"> - Na portu jsou povoleny pouze tagovane vlany <text:line-break/>- Pakety, ktere na port dorazi a nejsou opatřeny správnou značkou jsou zahozeny <text:line-break/> - Pouziva se napr. na propojeni switchu ruznych siti apod. <text:line-break/>- Nastaveni PVID se v tomto pripade ignoruje <text:line-break/></text:p>
          </table:table-cell>
        </table:table-row>
      </table:table>
      <text:p text:style-name="Text_20_body"><text:span text:style-name="Emphasis">Poznamka: některé switche toto rozdělení nerespektují a umožnují pouze nastavit, jestli je VLAN tagovaná nebo netagovaná. Pokud chceme na portech akceptovat pouze tagovane vlany - tj. pouzivat TRUNK  - je nutné ve switchi hledat volbu odpovídající volbu (napr. untag frame = drop atd.)</text:span></text:p>
      <text:h text:style-name="Heading_20_2" text:outline-level="2"><text:bookmark-start text:name="__RefHeading___pravidla_pro_pridelovani_vlan_4"/><text:bookmark-start text:name="pravidla_pro_pridelovani_vlan"/>Pravidla pro přidělování VLAN<text:bookmark-end text:name="__RefHeading___pravidla_pro_pridelovani_vlan_4"/><text:bookmark-end text:name="pravidla_pro_pridelovani_vlan"/></text:h>
      <text:list text:style-name="List_20_1" text:continue-numbering="false">
        <text:list-item>
          <text:p text:style-name="List_20_1_Content_First"> V rámci jednoho routeru a routerů, kam vedou připojené linky MUSÍ být číslo vlan unikátní.</text:p>
        </text:list-item>
        <text:list-item>
          <text:p text:style-name="List_20_1_Content"> Stejné číslo vlan MUSÍ být stejné na obou stranách spoje (např. u bezdrátových linek apod.)</text:p>
        </text:list-item>
        <text:list-item>
          <text:p text:style-name="List_20_1_Content"> Pokud na portu nastavujeme netagovanou vlan, je nutné zaroveň specifikovat i PVID - uvádíme stejné číslo, jako je číslo zamýšlené netagované vlan - PVID říká switchi, že všechny pakety, které na něj přijdou bez značky  označí automaticky značkou vlany, uvedené v PVID. <text:span text:style-name="Strong_20_Emphasis">Pokud zapomenete nastavit PVID na portu, nebude netagovana vlan na portu fungovat</text:span></text:p>
        </text:list-item>
        <text:list-item>
          <text:p text:style-name="List_20_1_Content"> Defaultně nechávám VLAN 1 jako management vlan a tudíž na některých portech najdete stále defaultní 1 jako netagovanou. Veškerý ostatní provoz je přesunut do jiných VLANu. </text:p>
        </text:list-item>
        <text:list-item>
          <text:p text:style-name="List_20_1_Content"> Dejte pozor, aby jste sit pri nastavení vlanu nekde spatne nezakruhovali. VLANy se chovaji stejne, jako kdyz zapojujete fyzicke kabely, takze pokud s vlanem udelate neco podobneho jako ze propojite dva switche dvema fyzickýma kabelama, dojde ke stejnemu pruseru !!</text:p>
        </text:list-item>
        <text:list-item>
          <text:p text:style-name="List_20_1_Content"> <text:span text:style-name="Strong_20_Emphasis">Pokud vlanu na daném portu jiz nepotrebujete, napr. tim ze se linka zrusila nebo nekam presunula, tak zruste nastaveni na switchi, pripadne zruste celou vlan i na routeru.</text:span></text:p>
        </text:list-item>
        <text:list-item>
          <text:p text:style-name="List_20_1_Content"> <text:span text:style-name="Strong_20_Emphasis">Nastavení dokumentujte</text:span></text:p>
        </text:list-item>
        <text:list-item>
          <text:p text:style-name="List_20_1_Content_Last"> <text:span text:style-name="Strong_20_Emphasis">VLAN musíte nastavit na každém switchi po cestě mezi routerem a switchem, kam je zařízení zapojeno. Nekdě to mohou být mi další 2 switche po cestě </text:span></text:p>
        </text:list-item>
      </text:list>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list text:style-name="List_20_1" text:continue-numbering="false">
              <text:list-item>
                <text:p text:style-name="List_20_1_Content_First"> V kazde vlane muze byt libovolny pocet portu, na kterych lze kombinovat nastaveni (na nekterych portech muze byt vlana tagovana, na nekterych muze byt netagovana popr. muze byt na vsech portech pouze tagovana)</text:p>
              </text:list-item>
              <text:list-item>
                <text:p text:style-name="List_20_1_Content_Last"> Nektere switche vyzaduji minimalne 2 porty ve vlane</text:p>
              </text:list-item>
            </text:list>
          </table:table-cell>
        </table:table-row>
      </table:table>
      <text:h text:style-name="Heading_20_2" text:outline-level="2"><text:bookmark-start text:name="__RefHeading___debian_-_routery_5"/><text:bookmark-start text:name="debian_-_routery"/>Debian - Routery<text:bookmark-end text:name="__RefHeading___debian_-_routery_5"/><text:bookmark-end text:name="debian_-_routery"/></text:h>
      <text:p text:style-name="Text_20_body">Přidání nové vlany na Debianu je velmi jednoduché. Potřebujeme k tomu akorát zavedený modulu <text:span text:style-name="Source_20_Text">8021q</text:span> - na routerech uz vsude je. <text:line-break/>
Následně editujeme <text:span text:style-name="Source_20_Text">/etc/network/interface</text:span> <text:line-break/></text:p>
      <table:table table:style-name="Table">
        <table:table-column table:style-name="odt_auto_style_table_column_5_1"/>
        <table:table-row>
          <table:table-cell office:value-type="string" table:style-name="tablecell">
            <text:p text:style-name="Preformatted_20_Text"># nova linka<text:line-break/>auto vlan1045<text:line-break/>iface vlan1045 inet static<text:line-break/><text:s text:c="8"/>address 10.11.30.49<text:line-break/><text:s text:c="8"/>netmask 255.255.255.248<text:line-break/><text:s text:c="8"/>vlan_raw_device eth0</text:p>
          </table:table-cell>
        </table:table-row>
      </table:table>
      <text:list text:style-name="List_20_1" text:continue-numbering="false">
        <text:list-item>
          <text:p text:style-name="List_20_1_Content_First"> <text:span text:style-name="Strong_20_Emphasis">vlan1045</text:span> = uvedene cislo vlany, ktere si zvolime a ktere budeme potom nastavovat na switchi. Cislo v debianu uvedeme slovem <text:span text:style-name="Emphasis">vlan</text:span></text:p>
        </text:list-item>
        <text:list-item>
          <text:p text:style-name="List_20_1_Content"> <text:span text:style-name="Strong_20_Emphasis">vlan_raw_device</text:span> = zde uvedeme fyzický interface, na kterem bude tento vlan nastaven jako tagovaný</text:p>
        </text:list-item>
        <text:list-item>
          <text:p text:style-name="List_20_1_Content"> Zapnutí interface <text:span text:style-name="Source_20_Text">ifup vlan1045</text:span></text:p>
        </text:list-item>
        <text:list-item>
          <text:p text:style-name="List_20_1_Content_Last"> Vypnuti interface <text:span text:style-name="Source_20_Text">ifdown vlan1045</text:span></text:p>
        </text:list-item>
      </text:list>
      <text:p text:style-name="Text_20_body">V linuxu nastavujeme jen tagované vlany, protože netagované je automaticky všechno co přijde na sítovku bez značek.</text:p>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list text:style-name="List_20_1" text:continue-numbering="false">
              <text:list-item>
                <text:p text:style-name="List_20_1_Content_First"> Nově připravený interface zapneme následně po uložení konfiguračního souboru pomocí příkazu <text:span text:style-name="Strong_20_Emphasis">IFUP</text:span></text:p>
              </text:list-item>
              <text:list-item>
                <text:p text:style-name="List_20_1_Content_Last"> <text:span text:style-name="Strong_20_Emphasis">NIKDY nepoužíváme /etc/init.d/networking restart !!!</text:span></text:p>
              </text:list-item>
            </text:list>
          </table:table-cell>
        </table:table-row>
      </table:table>
      <text:h text:style-name="Heading_20_2" text:outline-level="2"><text:bookmark-start text:name="__RefHeading___switche_6"/><text:bookmark-start text:name="switche"/>Switche<text:bookmark-end text:name="__RefHeading___switche_6"/><text:bookmark-end text:name="switche"/></text:h>
      <text:p text:style-name="Text_20_body">Tady ukážu nastavení v několika druzích switchů</text:p>
      <text:h text:style-name="Heading_20_3" text:outline-level="3"><text:bookmark-start text:name="__RefHeading___stara_verze_tp-link_7"/><text:bookmark-start text:name="stara_verze_tp-link"/>Stara verze TP-LINK<text:bookmark-end text:name="__RefHeading___stara_verze_tp-link_7"/><text:bookmark-end text:name="stara_verze_tp-link"/></text:h>
      <text:p text:style-name="Text_20_body"><draw:frame draw:style-name="media" draw:name="0" text:anchor-type="as-char" draw:z-index="0" svg:width="10.980208333333cm" svg:height="3.9952083333333cm"><draw:image xlink:href="Pictures/521af0296e138d8c3210908d11e3d898.png" xlink:type="simple" xlink:show="embed" xlink:actuate="onLoad"/></draw:frame> <text:line-break/>
1. Nejprve zapneme tagovaci protokol (pokud to jeste neni) <text:line-break/></text:p>
      <text:p text:style-name="Text_20_body"><draw:frame draw:style-name="media" draw:name="1" text:anchor-type="as-char" draw:z-index="1" svg:width="11.721041666667cm" svg:height="6.0325cm"><draw:image xlink:href="Pictures/3bfecd7a5464bee8d7ef1d2f615e4ad6.png" xlink:type="simple" xlink:show="embed" xlink:actuate="onLoad"/></draw:frame> <text:line-break/>
2. Nastavime PVID popr. zakazeme netagovane pakety na prislusnem portu <text:line-break/></text:p>
      <text:list text:style-name="List_20_1" text:continue-numbering="false">
        <text:list-item>
          <text:p text:style-name="List_20_1_Content_First"> PVID musi obsahovat cislo vlany, ktere na portu zamýšlíme používat jako netagovanou</text:p>
        </text:list-item>
        <text:list-item>
          <text:p text:style-name="List_20_1_Content_Last"> UNTAG FRAME = nastavime na DROP, pokud chceme ignorovat netagovane pakety a PVID na uvedenem portu</text:p>
        </text:list-item>
      </text:list>
      <text:p text:style-name="Text_20_body"><draw:frame draw:style-name="media" draw:name="2" text:anchor-type="as-char" draw:z-index="2" svg:width="8.3079166666667cm" svg:height="17.436041666667cm"><draw:image xlink:href="Pictures/155aed9e4e82352e683d4b14e32799f2.png" xlink:type="simple" xlink:show="embed" xlink:actuate="onLoad"/></draw:frame> <text:line-break/>
3. Nastavíme zaskrtnutim, které porty mají být členem konkrétní vlany <text:line-break/></text:p>
      <text:list text:style-name="List_20_1" text:continue-numbering="false">
        <text:list-item>
          <text:p text:style-name="List_20_1_Content_First"> DROP TAG = na uvedenem portu bude vlan defaultni tj. netagovana = nesmime zapomenout nastavit jeste PVID</text:p>
        </text:list-item>
        <text:list-item>
          <text:p text:style-name="List_20_1_Content_Last"> ADD TAG = na uvedenem portu bude vlan jako tagovana</text:p>
        </text:list-item>
      </text:list>
      <text:h text:style-name="Heading_20_3" text:outline-level="3"><text:bookmark-start text:name="__RefHeading___jetstream_8"/><text:bookmark-start text:name="jetstream"/>JetStream<text:bookmark-end text:name="__RefHeading___jetstream_8"/><text:bookmark-end text:name="jetstream"/></text:h>
      <text:p text:style-name="Text_20_body">V nove verzi TP-Linku je nastavení jednodušší <text:line-break/></text:p>
      <text:p text:style-name="Text_20_body"><draw:frame draw:style-name="media" draw:name="3" text:anchor-type="as-char" draw:z-index="3" svg:width="11.377083333333cm" svg:height="9.445625cm"><draw:image xlink:href="Pictures/7f55dd9c01111a7b889290f179c9eedb.png" xlink:type="simple" xlink:show="embed" xlink:actuate="onLoad"/></draw:frame> <text:line-break/>
1. Zde nastavujeme port. ACCES ; GENERAL ; TRUNK - viz. tabulka vyse. PVID musime nastavit jen v pripade, ze zvolime ACCESS nebo GENERAL <text:line-break/></text:p>
      <text:p text:style-name="Text_20_body"><draw:frame draw:style-name="media" draw:name="4" text:anchor-type="as-char" draw:z-index="4" svg:width="12.488333333333cm" svg:height="13.308541666667cm"><draw:image xlink:href="Pictures/27a419935782ecae16d9a417fbac6311.png" xlink:type="simple" xlink:show="embed" xlink:actuate="onLoad"/></draw:frame> <text:line-break/>
2. Zakrtnutim nastavujeme clenstvi portu v jednotlivych vlan. Pokud je port nastaven jako GENERAL, pak je mozne vybrat, jestli uvedena vlana bude na portu tagovana nebo netagovana. <text:line-break/></text:p>
      <text:h text:style-name="Heading_20_3" text:outline-level="3"><text:bookmark-start text:name="__RefHeading___mikrotik_9"/><text:bookmark-start text:name="mikrotik"/>Mikrotik<text:bookmark-end text:name="__RefHeading___mikrotik_9"/><text:bookmark-end text:name="mikrotik"/></text:h>
      <text:p text:style-name="Text_20_body">V mikrotiku vytváříme tagovaný vlan tak, že založíme nový interface typu VLAN  <text:line-break/></text:p>
      <text:p text:style-name="Text_20_body"><draw:frame draw:style-name="media" draw:name="5" text:anchor-type="as-char" draw:z-index="5" svg:width="14.313958333333cm" svg:height="16.853958333333cm"><draw:image xlink:href="Pictures/a2afb388bb12073833b6f68d87300f5a.png" xlink:type="simple" xlink:show="embed" xlink:actuate="onLoad"/></draw:frame> <text:line-break/></text:p>
      <text:list text:style-name="Numbering_20_1" text:continue-numbering="false">
        <text:list-item>
          <text:p text:style-name="Numbering_20_1_Content_First"> klikneme na <text:span text:style-name="Strong_20_Emphasis">interface</text:span> &gt; <text:span text:style-name="Strong_20_Emphasis">+</text:span> &gt; <text:span text:style-name="Strong_20_Emphasis">VLAN</text:span></text:p>
        </text:list-item>
        <text:list-item>
          <text:p text:style-name="Numbering_20_1_Content"> <text:span text:style-name="Strong_20_Emphasis">name</text:span> - libovolny nazev ⇒ <text:span text:style-name="Strong_20_Emphasis">doporucuju pouzivat stejna oznaceni jako na debianu</text:span></text:p>
        </text:list-item>
        <text:list-item>
          <text:p text:style-name="Numbering_20_1_Content"> <text:span text:style-name="Strong_20_Emphasis">VLAN ID</text:span> - cislo vlanu, ktere potom musim dodrzet na switchi a musi byt v ramci switche i routeru unikatni - viz. predchozi pravidla</text:p>
        </text:list-item>
        <text:list-item>
          <text:p text:style-name="Numbering_20_1_Content_Last"> <text:span text:style-name="Strong_20_Emphasis">Interface</text:span> - zvolim interface, kde se ma vlan pouzivat. <text:span text:style-name="underline">Pokud mame na mikrotiku fyzické porty v bridgi, musíme vlan vytvořit az na bridgeujicim interface !!</text:span></text:p>
        </text:list-item>
      </text:list>
      <text:p text:style-name="Text_20_body">Stejné nastavení lze provést take pomocí terminálu <text:line-break/></text:p>
      <table:table table:style-name="Table">
        <table:table-column table:style-name="odt_auto_style_table_column_7_1"/>
        <table:table-row>
          <table:table-cell office:value-type="string" table:style-name="tablecell">
            <text:p text:style-name="Preformatted_20_Text"><text:span text:style-name="highlight_br0">[</text:span>admin<text:span text:style-name="highlight_sy0">@</text:span>altair2<text:span text:style-name="highlight_br0">]</text:span> <text:span text:style-name="highlight_sy0">&gt;</text:span> interface vlan add <text:span text:style-name="highlight_re2">name</text:span>=vlan1045 vlan-id=<text:span text:style-name="highlight_nu0">1045</text:span> <text:span text:style-name="highlight_re2">interface</text:span>=bridge1<text:line-break/><text:span text:style-name="highlight_br0">[</text:span>admin<text:span text:style-name="highlight_sy0">@</text:span>altair2<text:span text:style-name="highlight_br0">]</text:span> <text:span text:style-name="highlight_sy0">&gt;</text:span> interface vlan print<text:s text:c="44"/><text:line-break/>Flags: X - disabled, R - running, S - slave <text:line-break/> <text:span text:style-name="highlight_co0">#<text:s text:c="4"/>NAME<text:s text:c="69"/>MTU ARP<text:s text:c="8"/>VLAN-ID INTERFACE<text:s text:c="66"/></text:span><text:line-break/> <text:span text:style-name="highlight_nu0">0</text:span> R<text:s text:c="2"/>vlan995<text:s text:c="65"/><text:span text:style-name="highlight_nu0">1500</text:span> enabled<text:s text:c="8"/><text:span text:style-name="highlight_nu0">995</text:span> bridge1<text:s text:c="68"/><text:line-break/> <text:span text:style-name="highlight_nu0">1</text:span> R<text:s text:c="2"/>vlan993<text:s text:c="65"/><text:span text:style-name="highlight_nu0">1500</text:span> enabled<text:s text:c="8"/><text:span text:style-name="highlight_nu0">993</text:span> bridge1<text:s text:c="68"/><text:line-break/> <text:span text:style-name="highlight_nu0">2</text:span> R<text:s text:c="2"/>vlan1011<text:s text:c="64"/><text:span text:style-name="highlight_nu0">1500</text:span> enabled<text:s text:c="7"/><text:span text:style-name="highlight_nu0">1011</text:span> bridge1<text:s text:c="68"/><text:line-break/> <text:span text:style-name="highlight_nu0">3</text:span> R<text:s text:c="2"/>vlan1045<text:s text:c="64"/><text:span text:style-name="highlight_nu0">1500</text:span> enabled<text:s text:c="7"/><text:span text:style-name="highlight_nu0">1045</text:span> bridge1<text:s text:c="68"/><text:line-break/><text:span text:style-name="highlight_br0">[</text:span>admin<text:span text:style-name="highlight_sy0">@</text:span>altair2<text:span text:style-name="highlight_br0">]</text:span> <text:span text:style-name="highlight_sy0">&gt;</text:span></text:p>
          </table:table-cell>
        </table:table-row>
      </table:table>
      <text:h text:style-name="Heading_20_2" text:outline-level="2"><text:bookmark-start text:name="__RefHeading___gvrpmvrp_10"/><text:bookmark-start text:name="gvrpmvrp"/>GVRP / MVRP<text:bookmark-end text:name="__RefHeading___gvrpmvrp_10"/><text:bookmark-end text:name="gvrpmvrp"/></text:h>
      <text:p text:style-name="Text_20_body">MVRP je novejsi alternativa GVRP, je to prakticky to samy. Starsi switche asi umi jen GVRP.</text:p>
      <text:p text:style-name="Text_20_body">GVRP je protokol, kterej umoznuje automaticky protahovani vlanu pres switche, ktere to umi a porty na kterych je to povoleny. Pokud mam propojene dva switche pres TRUNK, ktery ma na obou stranach povolene GVRP a na nejaky dalsi port pridam VLAN, tak switch zacne pres GVRP porty anoncovat, ze tam ten VLAN je a ostatni switche mu ho do toho TRUNKu poslou. Na koncovych portech tedy VLANy musi byt pridany staticky, do trunku po ceste se pridaji dynamicky.</text:p>
      <text:p text:style-name="Text_20_body">Pokud mam TRUNK port s povolenym GVRP a pripojim k nemu Linux, tak si muzu na sitovce nahodit VLAN a nasledujicim zpusobem ho zacit anoncovat do switche pres GVRP:</text:p>
      <table:table table:style-name="Table">
        <table:table-column table:style-name="odt_auto_style_table_column_8_1"/>
        <table:table-row>
          <table:table-cell office:value-type="string" table:style-name="tablecell">
            <text:p text:style-name="Preformatted_20_Text">vconfig add eth0 <text:span text:style-name="highlight_nu0">220</text:span><text:line-break/><text:span text:style-name="highlight_kw2">ip link</text:span> <text:span text:style-name="highlight_kw1">set</text:span> eth0.220 <text:span text:style-name="highlight_kw3">type</text:span> vlan gvrp on mvrp on loose_binding on</text:p>
          </table:table-cell>
        </table:table-row>
      </table:table>
      <text:p text:style-name="Text_20_body">Pripadne muzu GVRP zapnout rovnou pri vytvareni vlanu:</text:p>
      <table:table table:style-name="Table">
        <table:table-column table:style-name="odt_auto_style_table_column_9_1"/>
        <table:table-row>
          <table:table-cell office:value-type="string" table:style-name="tablecell">
            <text:p text:style-name="Preformatted_20_Text"><text:span text:style-name="highlight_kw2">ip link</text:span> add <text:span text:style-name="highlight_kw2">link</text:span> eth2 eth2.103 <text:span text:style-name="highlight_kw3">type</text:span> vlan <text:span text:style-name="highlight_kw2">id</text:span> <text:span text:style-name="highlight_nu0">103</text:span> gvrp on mvrp on loose_binding on<text:line-break/><text:span text:style-name="highlight_kw2">ip link</text:span> <text:span text:style-name="highlight_kw1">set</text:span> eth2.103 up</text:p>
          </table:table-cell>
        </table:table-row>
      </table:table>
      <text:p text:style-name="Text_20_body">Taky existuje nejaky GVRP klient demon gvrpcd, ktery udajne naopak nasloucha GVRP oznamenim a zjistuje tak, jaky vlany anoncujou sousedi, aby je mohl u sebe zakladat. Prijde mi, ze v README se pise pravej opak. Ale nevim presne, jeste jsem to nenastudoval:</text:p>
      <text:list text:style-name="List_20_1" text:continue-numbering="false">
        <text:list-item>
          <text:p text:style-name="LastListParagraph_List_20_1_Content_First"> <text:a xlink:type="simple" xlink:href="http://zagrodzki.net/~sebek/gvrpcd/" text:style-name="Internet_20_link" text:visited-style-name="Visited_20_Internet_20_Link">http://zagrodzki.net/~sebek/gvrpcd/</text:a></text:p>
        </text:list-item>
      </text:list>
      <text:p text:style-name="Text_20_body">Podporovane switche(?):</text:p>
      <text:list text:style-name="List_20_1" text:continue-numbering="false">
        <text:list-item>
          <text:p text:style-name="List_20_1_Content_First"> TP-Link JetStream</text:p>
        </text:list-item>
        <text:list-item>
          <text:p text:style-name="List_20_1_Content"> Brocade</text:p>
        </text:list-item>
        <text:list-item>
          <text:p text:style-name="List_20_1_Content"> Cisco</text:p>
        </text:list-item>
        <text:list-item>
          <text:p text:style-name="List_20_1_Content"> Ubiquiti</text:p>
        </text:list-item>
        <text:list-item>
          <text:p text:style-name="List_20_1_Content"> Allied Telesis</text:p>
        </text:list-item>
        <text:list-item>
          <text:p text:style-name="List_20_1_Content_Last"> HP</text:p>
        </text:list-item>
      </text:list>
      <text:p text:style-name="Text_20_body">Zdroje:</text:p>
      <text:list text:style-name="List_20_1" text:continue-numbering="false">
        <text:list-item>
          <text:p text:style-name="List_20_1_Content_First"> <text:a xlink:type="simple" xlink:href="http://confluence.wartungsfenster.de/display/Adminspace/Linux+GVRP+usage" text:style-name="Internet_20_link" text:visited-style-name="Visited_20_Internet_20_Link">http://confluence.wartungsfenster.de/display/Adminspace/Linux+GVRP+usage</text:a></text:p>
        </text:list-item>
        <text:list-item>
          <text:p text:style-name="List_20_1_Content"> <text:a xlink:type="simple" xlink:href="http://wh.cs.vsb.cz/sps/images/c/c5/STP-Linux.pdf" text:style-name="Internet_20_link" text:visited-style-name="Visited_20_Internet_20_Link">http://wh.cs.vsb.cz/sps/images/c/c5/STP-Linux.pdf</text:a></text:p>
        </text:list-item>
        <text:list-item>
          <text:p text:style-name="List_20_1_Content_Last"> <text:a xlink:type="simple" xlink:href="http://citeseerx.ist.psu.edu/viewdoc/download?doi=10.1.1.137.1189&amp;rep=rep1&amp;type=pdf" text:style-name="Internet_20_link" text:visited-style-name="Visited_20_Internet_20_Link">http://citeseerx.ist.psu.edu/viewdoc/download?doi=10.1.1.137.1189&amp;rep=rep1&amp;type=pdf</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network:vlan</dc:title>
  </office:meta>
</office:document-meta>
</file>