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network:openflow"/><text:bookmark-start text:name="__RefHeading___openflow_1"/><text:bookmark-start text:name="openflow"/>OpenFlow<text:bookmark-end text:name="__RefHeading___openflow_1"/><text:bookmark-end text:name="openflow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Neplest s NetFlow a sFlow! To jsou spiclovaci technologie nuceny legislativou kvuli data retention. OpenFlow s nima defakto nema nic spolecnyho.</text:p>
          </table:table-cell>
        </table:table-row>
      </table:table>
      <text:p text:style-name="Text_20_body">Zajimaj te predevsim tyhle projekty:</text:p>
      <text:p text:style-name="Text_20_body">1.) OpenFlow <text:a xlink:type="simple" xlink:href="https://www.youtube.com/watch?v=oFek19ZYpPs" text:style-name="Internet_20_link" text:visited-style-name="Visited_20_Internet_20_Link">https://www.youtube.com/watch?v=oFek19ZYpPs</text:a></text:p>
      <text:p text:style-name="Text_20_body">dela z cely site jeden velkej switch s jednim rozhranim nehlede na vyrobce</text:p>
      <text:p text:style-name="Text_20_body">2.) OpenvSwitch <text:a xlink:type="simple" xlink:href="https://www.youtube.com/watch?v=rYW7kQRyUvA" text:style-name="Internet_20_link" text:visited-style-name="Visited_20_Internet_20_Link">https://www.youtube.com/watch?v=rYW7kQRyUvA</text:a></text:p>
      <text:p text:style-name="Text_20_body">implementace switche s podporou openflow mimo jiny to muze bezet pod Linuxem i samostatne pod xen hypervisorem.
linuxova verze funguje jako takovy chytrejsi brctl.</text:p>
      <text:p text:style-name="Text_20_body">3.) OpenDaylight <text:a xlink:type="simple" xlink:href="https://www.youtube.com/watch?v=f2qenNic7R4" text:style-name="Internet_20_link" text:visited-style-name="Visited_20_Internet_20_Link">https://www.youtube.com/watch?v=f2qenNic7R4</text:a></text:p>
      <text:p text:style-name="Text_20_body">Kontroler pres kterej se vsechny OpenFlow zarizeni konfigurujou (ma webovy rozhrani, prikazovej radek, REST API).</text:p>
      <text:p text:style-name="Text_20_body">4.) Mininet <text:a xlink:type="simple" xlink:href="http://mininet.org/" text:style-name="Internet_20_link" text:visited-style-name="Visited_20_Internet_20_Link">http://mininet.org/</text:a></text:p>
      <text:p text:style-name="Text_20_body">Vyukova sit spustena na jedno kliknuti vcetne virtualnich openflow switchu, virtualnich stanic, atd… (pouzivaj to na demo v tom OpenDaylight videu). Muzes si na tom vyzkouset co vsechno ti OpenFlow umozni aniz bys kupoval ty switche. Da se to pripojit treba na ten opendaylight kontroler a hrat si s ti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network:openflow</dc:title>
  </office:meta>
</office:document-meta>
</file>