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9563d6d22964b898677c30c51836e2e.jpg"/>
  <manifest:file-entry manifest:media-type="image/gif" manifest:full-path="Pictures/a3455388bee43751ad4552fb12dbbea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network:fiber_optics"/><text:bookmark-start text:name="__RefHeading___opticka_vlakna_1"/><text:bookmark-start text:name="opticka_vlakna"/>Optická vlákna<text:bookmark-end text:name="__RefHeading___opticka_vlakna_1"/><text:bookmark-end text:name="opticka_vlakna"/></text:h>
      <text:h text:style-name="Heading_20_2" text:outline-level="2"><text:bookmark-start text:name="__RefHeading___mereni_optickych_propoju_pomoci_otdr_2"/><text:bookmark-start text:name="mereni_optickych_propoju_pomoci_otdr"/>Měření optických propojů pomocí OTDR<text:bookmark-end text:name="__RefHeading___mereni_optickych_propoju_pomoci_otdr_2"/><text:bookmark-end text:name="mereni_optickych_propoju_pomoci_otdr"/></text:h>
      <text:p text:style-name="Text_20_body"><draw:a xlink:type="simple" xlink:href="http://upload.wikimedia.org/wikipedia/commons/0/08/OTDR_-_Yokogawa_AQ7270_-_1.jpg"><draw:frame draw:style-name="mediaright" draw:name="0" text:anchor-type="paragraph" draw:z-index="0" svg:width="5.2916666666667cm" svg:height="3.96875cm"><draw:image xlink:href="Pictures/c9563d6d22964b898677c30c51836e2e.jpg" xlink:type="simple" xlink:show="embed" xlink:actuate="onLoad"/></draw:frame></draw:a>
<text:a xlink:type="simple" xlink:href="https://en.wikipedia.org/wiki/Optical time-domain reflectometer" text:style-name="Internet_20_link" text:visited-style-name="Visited_20_Internet_20_Link">OTDR</text:a> je zařízení umožňující analyzovat kvalitu optických tras z libovolného konce této trasy. Do vlákna se pošle velmi krátký světelný impulz a poté se sledují jeho odrazy. S výhodou se využívá fakt, že optické vlákno po celé své délce <text:a xlink:type="simple" xlink:href="https://en.wikipedia.org/wiki/cs:Rayleighův rozptyl" text:style-name="Internet_20_link" text:visited-style-name="Visited_20_Internet_20_Link">odráží</text:a> alespoň malou část vedeného světla zpět k jeho zdroji (tedy v opačném směru než v jakém do něj svítíme). Navíc díky rychlosti světla je možné určit, který odraz vznikl v jaké vzdálenosti od měřícího bodu, pokud změříme zpoždění odrazu vůči počátečnímu měřícímu impulzu. Pomocí OTDR tak snadno můžeme zjistit, kde na trase vzniká nežádoucí útlum nebo odraz, což v praxi umožňuje nalezení konektorů, svárů, spojek, nechtěných záhybů nebo prasklin a dalších problémů.</text:p>
      <text:p text:style-name="Text_20_body">Výsledkem měření je graf podobný tomuto:</text:p>
      <text:p text:style-name="Text_20_body"><draw:a xlink:type="simple" xlink:href="http://m.eet.com/media/1163722/136955-tmw00_10f3fig3.gif"><draw:frame draw:style-name="mediacenter" draw:name="1" text:anchor-type="paragraph" draw:z-index="1" svg:width="" svg:rel-width="100%" svg:height="0cm"><draw:image xlink:href="http://m.eet.com/media/1163722/136955-tmw00_10f3fig3.gif" xlink:type="simple" xlink:show="embed" xlink:actuate="onLoad"/></draw:frame></draw:a></text:p>
      <text:p text:style-name="Text_20_body">(bend = ohyb, splice = svár)</text:p>
      <text:p text:style-name="Text_20_body">Další příklad OTDR grafu je zde:</text:p>
      <text:p text:style-name="Text_20_body"><draw:a xlink:type="simple" xlink:href="http://www.tpub.com/neets/tm/30NVM104.GIF"><draw:frame draw:style-name="mediacenter" draw:name="2" text:anchor-type="paragraph" draw:z-index="2" svg:width="16.66875cm" svg:height="10.31875cm"><draw:image xlink:href="Pictures/a3455388bee43751ad4552fb12dbbeae.gif" xlink:type="simple" xlink:show="embed" xlink:actuate="onLoad"/></draw:frame></draw:a></text:p>
      <text:p text:style-name="Text_20_body">Zleva doprava na něm můžeme vidět následující fenomény:</text:p>
      <text:list text:style-name="List_20_1" text:continue-numbering="false">
        <text:list-item>
          <text:p text:style-name="List_20_1_Content_First"> Odraz od konektoru mezi OTDR přístrojem a měřeným vláknem</text:p>
        </text:list-item>
        <text:list-item>
          <text:p text:style-name="List_20_1_Content"> Jemný pokles odraženého signálu daný přirozeným útlumem fiberu</text:p>
        </text:list-item>
        <text:list-item>
          <text:p text:style-name="List_20_1_Content"> Závadu s vysokým zpětným odrazem (konektor, atd…)</text:p>
        </text:list-item>
        <text:list-item>
          <text:p text:style-name="List_20_1_Content"> Závadu s velkým útlumem (svár, útlumový člen, ohnutí vlákna s malým poloměrem, atd…)</text:p>
        </text:list-item>
        <text:list-item>
          <text:p text:style-name="List_20_1_Content"> Odraz od druhého konce vlákna</text:p>
        </text:list-item>
        <text:list-item>
          <text:p text:style-name="List_20_1_Content_Last"> Šum nesouvisející s trasou</text:p>
        </text:list-item>
      </text:list>
      <text:h text:style-name="Heading_20_2" text:outline-level="2"><text:bookmark-start text:name="__RefHeading___konektorovani_vlaken_3"/><text:bookmark-start text:name="konektorovani_vlaken"/>Konektorování vláken<text:bookmark-end text:name="__RefHeading___konektorovani_vlaken_3"/><text:bookmark-end text:name="konektorovani_vlaken"/></text:h>
      <text:p text:style-name="Text_20_body"><draw:a xlink:type="simple" xlink:href="http://multimedia.3m.com/mws/mediawebserver?mwsId=SSSSSuH8gc7nZxtUOxmSlx_GevuSeChshvTSevTSeSSSSSS--&amp;.jpg"><draw:frame draw:style-name="mediacenter" draw:name="3" text:anchor-type="paragraph" draw:z-index="3" svg:width="" svg:rel-width="100%" svg:height="0cm"><draw:image xlink:href="http://multimedia.3m.com/mws/mediawebserver?mwsId=SSSSSuH8gc7nZxtUOxmSlx_GevuSeChshvTSevTSeSSSSSS--&amp;.jpg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network:fiber_optics</dc:title>
  </office:meta>
</office:document-meta>
</file>