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ccbdf80f7c1d07957ad43485eff344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to:mechanical_engineering:workshop_guidelines"/><text:bookmark-start text:name="__RefHeading___jak_nekurvit_veci_v_dilne_1"/><text:bookmark-start text:name="jak_nekurvit_veci_v_dilne"/>Jak nekurvit věci v dílně<text:bookmark-end text:name="__RefHeading___jak_nekurvit_veci_v_dilne_1"/><text:bookmark-end text:name="jak_nekurvit_veci_v_dilne"/></text:h>
      <text:p text:style-name="Text_20_body"><draw:a xlink:type="simple" xlink:href="http://thumbs.dreamstime.com/t/funny-young-construction-worker-hammer-wrench-white-53210577.jpg"><draw:frame draw:style-name="mediacenter" draw:name="0" text:anchor-type="paragraph" draw:z-index="0" svg:width="6.4029166666667cm" svg:height="4.2333333333333cm"><draw:image xlink:href="Pictures/8ccbdf80f7c1d07957ad43485eff3449.jpg" xlink:type="simple" xlink:show="embed" xlink:actuate="onLoad"/></draw:frame></draw:a></text:p>
      <text:list text:style-name="List_20_1" text:continue-numbering="false">
        <text:list-item>
          <text:p text:style-name="List_20_1_Content_First"> <text:span text:style-name="Strong_20_Emphasis">Půjčování nářadí</text:span></text:p>
          <text:list text:style-name="List_20_1">
            <text:list-item>
              <text:p text:style-name="List_20_1_Content"> Pokud z dílny něco odnesete, téměř jistě to bude někomu již brzo chybět (i když to tak nevypadá). Může to bejt třeba i nějaká maličkost (svorka, obyč šroubovák, hadr,…), o to víc pak člověka nasere, když mu chybí něco úplně obyčejnýho.</text:p>
            </text:list-item>
            <text:list-item>
              <text:p text:style-name="List_20_1_Content"> U dveří bude seznam, kam se bude psát vybavení, který si lidi odnáší, aby se dalo sehnat, když bude potřeba</text:p>
            </text:list-item>
          </text:list>
        </text:list-item>
        <text:list-item>
          <text:p text:style-name="List_20_1_Content"> <text:span text:style-name="Strong_20_Emphasis">Pomůcky pro ochranu zraku</text:span> (brýle, obličejové štíty, svářečské kukly)</text:p>
          <text:list text:style-name="List_20_1">
            <text:list-item>
              <text:p text:style-name="List_20_1_Content"> Vždy pokládat sklem nahoru tak, aby se ničeho nemohlo dotýkat.</text:p>
            </text:list-item>
            <text:list-item>
              <text:p text:style-name="List_20_1_Content"> Nikdy nepokládat do prachu nebo do blízkosti jeho zdroje (broušení, řezání)</text:p>
            </text:list-item>
            <text:list-item>
              <text:p text:style-name="List_20_1_Content"> Nikdy neutírat od prachu! Jemně omýt pod tekoucí vodou (případně mýdlo, jar, ofouknout kompresorem)</text:p>
            </text:list-item>
            <text:list-item>
              <text:p text:style-name="List_20_1_Content"> Skladovat ideálně na polici nad úrovní očí. Sklem nahoru tak, aby se ničeho nedotýkalo! (ještě jednou pro dementy)</text:p>
            </text:list-item>
            <text:list-item>
              <text:p text:style-name="List_20_1_Content"> Poškrábou se opravdu snadno a svářet nebo řezat flexou přes zamlžený sklo je fakt hodně na hovno.</text:p>
            </text:list-item>
          </text:list>
        </text:list-item>
        <text:list-item>
          <text:p text:style-name="List_20_1_Content"> <text:span text:style-name="Strong_20_Emphasis">Svářečka MAG</text:span></text:p>
          <text:list text:style-name="List_20_1">
            <text:list-item>
              <text:p text:style-name="List_20_1_Content"> Bowden (ta hadice co vede k pistoli/hořáku) je dost náchylná na lámání. Neválet po zemi, nelámat, nešlapat, nic na to nepokládat!</text:p>
            </text:list-item>
            <text:list-item>
              <text:p text:style-name="List_20_1_Content"> Redukční ventil (ta věc na konci hadice, co se šroubuje na láhev) je extrémně náchylná na prach. Neválet po zemi, při skladování obalit do igelitu.</text:p>
            </text:list-item>
            <text:list-item>
              <text:p text:style-name="List_20_1_Content"> Lahev CO2 obsahuje 40x větší tlak než plně natlakovaný kompresor a CO2 se nedá dýchat. Nestavte ji tak, aby mohla spadnout. Neotevírejte ji, pokud nevíte co děláte.</text:p>
            </text:list-item>
            <text:list-item>
              <text:p text:style-name="List_20_1_Content"> Svářečský rukavice (dlouhý kožený) nejsou určený na mytí hajzlu, stěhování, stavební a výkopové práce, ani nic podobnýho při čem se roztrhají, ztratí, ušpiní zevnitř, nebo vyhodí.</text:p>
            </text:list-item>
          </text:list>
        </text:list-item>
        <text:list-item>
          <text:p text:style-name="List_20_1_Content"> <text:span text:style-name="Strong_20_Emphasis">Stolní bruska, flexa</text:span></text:p>
          <text:list text:style-name="List_20_1">
            <text:list-item>
              <text:p text:style-name="List_20_1_Content"> Stolní bruskou nikdy nebrousíme nic zboku kotouče, vždy jen zvenku (tj. o to kulatý, ne o to plochý).</text:p>
            </text:list-item>
            <text:list-item>
              <text:p text:style-name="List_20_1_Content"> To samý platí i pro řezací kotouče ve flexe. (brusnejch kotoučů do flexy se to netýká - to jsou ty hodně tlustý)</text:p>
            </text:list-item>
          </text:list>
        </text:list-item>
        <text:list-item>
          <text:p text:style-name="List_20_1_Content"> <text:span text:style-name="Strong_20_Emphasis">Ruční nářadí</text:span></text:p>
          <text:list text:style-name="List_20_1">
            <text:list-item>
              <text:p text:style-name="List_20_1_Content"> Pilníky nedávat na magnety a mám pocit, že by se s nima neměl ani pilovat hliník, protože se pak "zalepí"</text:p>
            </text:list-item>
          </text:list>
        </text:list-item>
        <text:list-item>
          <text:p text:style-name="List_20_1_Content"> <text:span text:style-name="Strong_20_Emphasis">Příslušenství k nářadí</text:span></text:p>
          <text:list text:style-name="List_20_1">
            <text:list-item>
              <text:p text:style-name="List_20_1_Content"> Kličku od stojanový vrtačky vždy vracíme na magnet na vršku stojanový vrtačky</text:p>
            </text:list-item>
            <text:list-item>
              <text:p text:style-name="List_20_1_Content"> Klíč od flexy a štít od flexy (takovej ten "blatník" kolem kotouče) vždy uchováváme co nejblíže u flexy to jde, případně na držáku nářadí na zdi</text:p>
            </text:list-item>
            <text:list-item>
              <text:p text:style-name="List_20_1_Content"> Dremel udržujeme vždy s veškerým příslušenstvím v příslušném kufříku</text:p>
            </text:list-item>
          </text:list>
        </text:list-item>
        <text:list-item>
          <text:p text:style-name="List_20_1_Content"> <text:span text:style-name="Strong_20_Emphasis">Kompresor</text:span></text:p>
          <text:list text:style-name="List_20_1">
            <text:list-item>
              <text:p text:style-name="List_20_1_Content"> Neurazit vzduchový filtry sání (takový ty dvě plechový krabičky), jsou dost křehký, už několikrát byly ulomený. Nezdá se to, ale když člověk táhne silou těžkej kompresor, tak stačí o něco zavadit a je to zlomený, ani si toho nevšimneš.</text:p>
            </text:list-item>
            <text:list-item>
              <text:p text:style-name="List_20_1_Content"> Nepouštět kompresor bez vzduchovejch filtrů!</text:p>
            </text:list-item>
            <text:list-item>
              <text:p text:style-name="List_20_1_Content"> Po větším používání před odchodem vypustit tlak, vylejt kondenzát a případně kompresor znova natlakovat (někomu se může večer hodit natlakovanej vzdušník)</text:p>
            </text:list-item>
          </text:list>
        </text:list-item>
        <text:list-item>
          <text:p text:style-name="List_20_1_Content"> <text:span text:style-name="Strong_20_Emphasis">Skladování věcí</text:span></text:p>
          <text:list text:style-name="List_20_1">
            <text:list-item>
              <text:p text:style-name="List_20_1_Content"> Kovodílna není sklad elektroniky. Chápu, že může bejt lákavý sem dávat starý ATX zdroje, casy, nebo UPSky na servis, protože jsou velký a těžký. Nicméně Jednak tu na to není místo a druhak tu lítá kovovej prach od řezání, atd… Napadá do transformátorů a obvodů celkově a elektroniku to zničí. Svářečky takhle odcházej, neni potřeba se tak chovat i k citlivýmu IT vybavení.</text:p>
            </text:list-item>
          </text:list>
        </text:list-item>
        <text:list-item>
          <text:p text:style-name="List_20_1_Content"> <text:span text:style-name="Strong_20_Emphasis">Vztahy s domem</text:span></text:p>
          <text:list text:style-name="List_20_1">
            <text:list-item>
              <text:p text:style-name="List_20_1_Content"> Je potřeba dodržovat nějakou rozumnou hladinu hluku, obzvlášť v hodinách, kdy chtějí lidé odpočívat. To neznamená, že se nedá pracovat, ale z dílny by neměl jít větší hluk, než od starších lidí, co si pouští večer nahlas televizi, nebo teenagerů, co si pouští rádio. To je zhruba maximum, na co jsou lidi ve městě zvyklí a jsou ochotní to občas vydržet, pokud to není soustavně.</text:p>
            </text:list-item>
            <text:list-item>
              <text:p text:style-name="List_20_1_Content_Last"> Vítány jsou všechny odhlučňovací aktivity. Možná koberec pod stropem?</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wto:mechanical_engineering:workshop_guidelines</dc:title>
  </office:meta>
</office:document-meta>
</file>