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48b450c6af6acf42f836b56f9580a4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linux:hpservery"/><text:bookmark-start text:name="__RefHeading___hp_servery_-_linux_1"/><text:bookmark-start text:name="hp_servery_-_linux"/>HP servery - linux<text:bookmark-end text:name="__RefHeading___hp_servery_-_linux_1"/><text:bookmark-end text:name="hp_servery_-_linux"/></text:h>
      <text:p text:style-name="Text_20_body">Poznámky k instalaci linuxu na HP serverech</text:p>
      <text:h text:style-name="Heading_20_2" text:outline-level="2"><text:bookmark-start text:name="__RefHeading___instalace_hp_ssa_smart_storage_administrator_2"/><text:bookmark-start text:name="instalace_hp_ssa_smart_storage_administrator"/>Instalace HP SSA (Smart Storage Administrator)<text:bookmark-end text:name="__RefHeading___instalace_hp_ssa_smart_storage_administrator_2"/><text:bookmark-end text:name="instalace_hp_ssa_smart_storage_administrator"/></text:h>
      <text:p text:style-name="Text_20_body">Vše potřebné nalezneme v repositáři <text:a xlink:type="simple" xlink:href="https://downloads.linux.hpe.com/SDR/faq.html" text:style-name="Internet_20_link" text:visited-style-name="Visited_20_Internet_20_Link">HP SDR</text:a>
Obsah repositáře lze procházet procházet <text:a xlink:type="simple" xlink:href="https://downloads.linux.hpe.com/SDR/project/" text:style-name="Internet_20_link" text:visited-style-name="Visited_20_Internet_20_Link">zde</text:a></text:p>
      <text:p text:style-name="Text_20_body">Nejprve je potřeba přidat do našeho systému příslušné klíče - viz. <text:a xlink:type="simple" xlink:href="https://downloads.linux.hpe.com/SDR/keys.html" text:style-name="Internet_20_link" text:visited-style-name="Visited_20_Internet_20_Link">instalace klíčů</text:a></text:p>
      <text:p text:style-name="Text_20_body">Nástroje pro správu nalezneme v repositáři <text:a xlink:type="simple" xlink:href="https://downloads.linux.hpe.com/SDR/project/mcp/" text:style-name="Internet_20_link" text:visited-style-name="Visited_20_Internet_20_Link">Management Component Pack</text:a></text:p>
      <text:p text:style-name="Text_20_body">Pro Debian 11 přidáme do <text:span text:style-name="Source_20_Text">/etc/apt/sources.list</text:span>, pro starší verze zvolíme příslušný název starší verze debianu.</text:p>
      <text:p text:style-name="Preformatted_20_Text"># Hewlett Packard Enterprise (HPE) Management Component Pack <text:line-break/>deb https://downloads.linux.hpe.com/SDR/repo/mcp bullseye/current non-free</text:p>
      <text:p text:style-name="Text_20_body">Následně provedeme instalaci:</text:p>
      <text:p text:style-name="Preformatted_20_Text">apt-get update<text:line-break/>apt-get install ssa ssacli ssaducli</text:p>
      <text:p text:style-name="Text_20_body">Nyní můžeme provádět konfiguraci našeho řadiče z linuxu např. přes cli.
Pokud bychom chtěli raději použít grafickou klikačku, pak stači spustit příkaz </text:p>
      <text:p text:style-name="Preformatted_20_Text">ssa -local<text:line-break/>Smart Storage Administrator 5.30.6.0 2022-01-05<text:line-break/></text:p>
      <text:p text:style-name="Text_20_body">potom se přes příkaz netstat podíváme, na kterém portu ssa naslouchá (v mém případě to byl port 57585) a následně na svém počítači vytvořím ssh tunel</text:p>
      <text:p text:style-name="Preformatted_20_Text">ssh -L8080:localhost:57585 &lt;username&gt;@&lt;ip naseho serveru&gt;</text:p>
      <text:p text:style-name="Text_20_body">potom stačí zadat do prohlížeče <text:a xlink:type="simple" xlink:href="http://localhost:8080" text:style-name="Internet_20_link" text:visited-style-name="Visited_20_Internet_20_Link">http://localhost:8080</text:a> a můžem klikat.</text:p>
      <text:p text:style-name="Text_20_body"><draw:frame draw:style-name="media" draw:name="0" text:anchor-type="as-char" draw:z-index="0" svg:width="50.8cm" style:rel-width="100%" svg:height="27.834166666667cm" style:rel-height="scale"><draw:image xlink:href="Pictures/d48b450c6af6acf42f836b56f9580a4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linux:hpservery</dc:title>
  </office:meta>
</office:document-meta>
</file>