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01b10cfa25e43d7db84928e714e0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w:mellanox"/><text:bookmark-start text:name="__RefHeading___mellanox_eth_1"/><text:bookmark-start text:name="mellanox_eth"/>Mellanox ETH<text:bookmark-end text:name="__RefHeading___mellanox_eth_1"/><text:bookmark-end text:name="mellanox_eth"/></text:h>
      <text:p text:style-name="Text_20_body">Zjisteni part numberu a verze firmwaru u Mellanox karet. Potrebujeme mit nainstalovany balicek <text:span text:style-name="Source_20_Text">mstflint</text:span></text:p>
      <text:p text:style-name="Preformatted_20_Text"># ethtool -i ens4f0np0<text:line-break/>driver: mlx5_core<text:line-break/>version: 5.5-1.0.3<text:line-break/>firmware-version: 14.27.1016 (MT_2420110004)<text:line-break/>expansion-rom-version: <text:line-break/>bus-info: 0000:10:00.0<text:line-break/>supports-statistics: yes<text:line-break/>supports-test: yes<text:line-break/>supports-eeprom-access: no<text:line-break/>supports-register-dump: no<text:line-break/>supports-priv-flags: yes<text:line-break/><text:line-break/># lspci | grep Mella<text:line-break/>10:00.0 Ethernet controller: Mellanox Technologies MT27710 Family [ConnectX-4 Lx]<text:line-break/>10:00.1 Ethernet controller: Mellanox Technologies MT27710 Family [ConnectX-4 Lx]<text:line-break/>81:00.0 Ethernet controller: Mellanox Technologies MT27710 Family [ConnectX-4 Lx]<text:line-break/>81:00.1 Ethernet controller: Mellanox Technologies MT27710 Family [ConnectX-4 Lx]<text:line-break/><text:line-break/># lspci -vv -s 10:00.0 | grep "Part number" -A 3<text:line-break/><text:tab/><text:tab/><text:tab/>[PN] Part number: MCX4121A-XCAT<text:s text:c="8"/><text:line-break/><text:tab/><text:tab/><text:tab/>[EC] Engineering changes: AJ<text:line-break/><text:tab/><text:tab/><text:tab/>[SN] Serial number: MT2031J10949<text:s text:c="12"/><text:line-break/><text:tab/><text:tab/><text:tab/>[V0] Vendor specific: PCIeGen3 x8<text:s text:c="8"/><text:line-break/><text:line-break/># mstflint -d 10:00.0 q<text:line-break/>Image type:<text:s text:c="12"/>FS3<text:line-break/>FW Version:<text:s text:c="12"/>14.27.1016<text:line-break/>FW Release Date:<text:s text:c="7"/>27.2.2020<text:line-break/>Product Version:<text:s text:c="7"/>14.27.1016<text:line-break/>Rom Info:<text:s text:c="14"/>type=UEFI version=14.20.19 cpu=AMD64,AARCH64<text:line-break/><text:s text:c="23"/>type=PXE version=3.5.901 cpu=AMD64<text:line-break/>Description:<text:s text:c="11"/>UID<text:s text:c="16"/>GuidsNumber<text:line-break/>Base GUID:<text:s text:c="13"/>0c42a10300eabd04<text:s text:c="8"/>4<text:line-break/>Base MAC:<text:s text:c="14"/>0c42a1eabd04<text:s text:c="12"/>4<text:line-break/>Image VSD:<text:s text:c="13"/>N/A<text:line-break/>Device VSD:<text:s text:c="12"/>N/A<text:line-break/>PSID:<text:s text:c="18"/>MT_2420110004<text:line-break/>Security Attributes:<text:s text:c="3"/>N/A</text:p>
      <text:h text:style-name="Heading_20_3" text:outline-level="3"><text:bookmark-start text:name="__RefHeading___upgrade_fw_2"/><text:bookmark-start text:name="upgrade_fw"/>Upgrade FW<text:bookmark-end text:name="__RefHeading___upgrade_fw_2"/><text:bookmark-end text:name="upgrade_fw"/></text:h>
      <text:p text:style-name="Text_20_body">Podle part number a PSID vybereme konkretni verzi FW na webu NVIDIA. V našem případě je to <text:span text:style-name="Strong_20_Emphasis">Part number: MCX4121A-XCAT</text:span> a <text:span text:style-name="Strong_20_Emphasis">PSID:                  MT_2420110004</text:span>. Vybereme tedy nasledujici firmware:</text:p>
      <text:p text:style-name="Text_20_body"><draw:frame draw:style-name="media" draw:name="0" text:anchor-type="as-char" draw:z-index="0" svg:width="22.489583333333cm" style:rel-width="100%" svg:height="12.276666666667cm" style:rel-height="scale"><draw:image xlink:href="Pictures/8601b10cfa25e43d7db84928e714e03d.jpg" xlink:type="simple" xlink:show="embed" xlink:actuate="onLoad"/></draw:frame></text:p>
      <text:p text:style-name="Text_20_body">Po stazeni je dobre overit md5 prikazem md5sum a porovnat, jestli sedí s checksumem uvedeným na webu.</text:p>
      <text:p text:style-name="Text_20_body"><text:span text:style-name="Source_20_Text">06adda309f41dae265387470cae6c880  fw-ConnectX4Lx-rel-14_32_1900-MCX4121A-XCA_Ax-UEFI-14.25.17-FlexBoot-3.6.502.bin.zip
</text:span></text:p>
      <text:p text:style-name="Text_20_body">A nyní můžeme po rozbalení přejít k upgradu FW:</text:p>
      <text:p text:style-name="Preformatted_20_Text"># mstflint -d 10:00.0 -i fw-ConnectX4Lx-rel-14_32_1900-MCX4121A-XCA_Ax-UEFI-14.25.17-FlexBoot-3.6.502.bin burn<text:line-break/><text:line-break/><text:s text:c="4"/>Current FW version on flash:<text:s text:c="2"/>14.27.1016<text:line-break/><text:s text:c="4"/>New FW version:<text:s text:c="15"/>14.32.1900<text:line-break/><text:line-break/>FSMST_INITIALIZE -<text:s text:c="3"/>OK<text:line-break/>Writing Boot image component -<text:s text:c="3"/>OK<text:line-break/>-I- To load new FW run mstfwreset or reboot machine.<text:line-break/><text:line-break/># mstflint -d 10:00.0 v<text:line-break/><text:line-break/>FS3 failsafe image<text:line-break/><text:line-break/><text:s text:c="5"/>/0x00800038-0x00801e8b (0x001e54)/ (BOOT2) - OK<text:line-break/><text:s text:c="5"/>/0x00802000-0x0080201f (0x000020)/ (ITOC_HEADER) - OK<text:line-break/><text:s text:c="5"/>/0x00804000-0x0081472b (0x01072c)/ (IRON_PREP_CODE) - OK<text:line-break/><text:s text:c="5"/>/0x00815000-0x008150ff (0x000100)/ (FS3_RESET_INFO) - OK<text:line-break/><text:s text:c="5"/>/0x00816000-0x00816bff (0x000c00)/ (FW_MAIN_CFG) - OK<text:line-break/><text:s text:c="5"/>/0x00817000-0x008174bf (0x0004c0)/ (FW_BOOT_CFG) - OK<text:line-break/><text:s text:c="5"/>/0x00818000-0x008195ff (0x001600)/ (HW_MAIN_CFG) - OK<text:line-break/><text:s text:c="5"/>/0x0081a000-0x0081a13f (0x000140)/ (HW_BOOT_CFG) - OK<text:line-break/><text:s text:c="5"/>/0x0081b000-0x0081dc7f (0x002c80)/ (PHY_UC_CONSTS) - OK<text:line-break/><text:s text:c="5"/>/0x0081e000-0x0081e13f (0x000140)/ (IMAGE_SIGNATURE_256) - OK<text:line-break/><text:s text:c="5"/>/0x0081f000-0x0081f8ff (0x000900)/ (PUBLIC_KEYS_2048) - OK<text:line-break/><text:s text:c="5"/>/0x00820000-0x0082008f (0x000090)/ (FORBIDDEN_VERSIONS) - OK<text:line-break/><text:s text:c="5"/>/0x00821000-0x0082123f (0x000240)/ (IMAGE_SIGNATURE_512) - OK<text:line-break/><text:s text:c="5"/>/0x00822000-0x008230ff (0x001100)/ (PUBLIC_KEYS_4096) - OK<text:line-break/><text:s text:c="5"/>/0x00824000-0x00873fff (0x050000)/ (FS4_PART_TYPE_PROGRAMMABLE_HW_FW) - OK<text:line-break/><text:s text:c="5"/>/0x00874000-0x00925e27 (0x0b1e28)/ (ROM_CODE) - OK<text:line-break/><text:s text:c="5"/>/0x00926000-0x00935fff (0x010000)/ (CRDUMP_MASK_DATA) - OK<text:line-break/><text:s text:c="5"/>/0x00936000-0x009369ff (0x000a00)/ (PHY_UC_CMD) - OK<text:line-break/><text:s text:c="5"/>/0x00937000-0x0094091f (0x009920)/ (PHY_UC_CODE) - OK<text:line-break/><text:s text:c="5"/>/0x00941000-0x0096c457 (0x02b458)/ (PCI_CODE) - OK<text:line-break/><text:s text:c="5"/>/0x0096d000-0x00cbb8bf (0x34e8c0)/ (MAIN_CODE) - OK<text:line-break/><text:s text:c="5"/>/0x00cbc000-0x00cc9cbf (0x00dcc0)/ (PCIE_LINK_CODE) - OK<text:line-break/><text:s text:c="5"/>/0x00cca000-0x00ccae3f (0x000e40)/ (POST_IRON_BOOT_CODE) - OK<text:line-break/><text:s text:c="5"/>/0x00ccb000-0x00ccce0f (0x001e10)/ (UPGRADE_CODE) - OK<text:line-break/><text:s text:c="5"/>/0x00ccd000-0x00ccd3ff (0x000400)/ (IMAGE_INFO) - OK<text:line-break/><text:s text:c="5"/>/0x00ccd400-0x00ccdb6f (0x000770)/ (DBG_FW_INI) - OK<text:line-break/><text:s text:c="5"/>/0x00ccdb70-0x00ccdb77 (0x000008)/ (DBG_FW_PARAMS) - OK<text:line-break/><text:s text:c="5"/>/0x00fa0000-0x00faffff (0x010000)/ (NV_DATA) - CRC IGNORED<text:line-break/><text:s text:c="5"/>/0x00fb0000-0x00fbffff (0x010000)/ (NV_DATA) - CRC IGNORED<text:line-break/><text:s text:c="5"/>/0x00fc0000-0x00fcffff (0x010000)/ (FW_NV_LOG) - CRC IGNORED<text:line-break/><text:s text:c="5"/>/0x00fee000-0x00fee1ff (0x000200)/ (DEV_INFO) - OK<text:line-break/><text:s text:c="5"/>/0x00ff8000-0x00ff813f (0x000140)/ (MFG_INFO) - OK<text:line-break/><text:s text:c="5"/>/0x00ff8140-0x00ff81b7 (0x000078)/ (VPD_R0) - OK<text:line-break/><text:line-break/>-I- FW image verification succeeded. Image is bootable.<text:line-break/><text:line-break/># mstflint -d 10:00.0 q full<text:line-break/>Image type:<text:s text:c="12"/>FS3<text:line-break/>FW Version:<text:s text:c="12"/>14.32.1900<text:line-break/>FW Version(Running):<text:s text:c="3"/>14.27.1016<text:line-break/>FW Release Date:<text:s text:c="7"/>25.8.2024<text:line-break/>Part Number:<text:s text:c="11"/>MCX4121A-XCA_Ax<text:line-break/>Description:<text:s text:c="11"/>ConnectX-4 Lx EN network interface card; 10GbE dual-port SFP28; PCIe3.0 x8; ROHS R6<text:line-break/>Product Version:<text:s text:c="7"/>14.27.1016<text:line-break/>Rom Info:<text:s text:c="14"/>type=UEFI version=14.20.19 cpu=AMD64,AARCH64<text:line-break/><text:s text:c="23"/>type=PXE version=3.5.901 cpu=AMD64<text:line-break/>Description:<text:s text:c="11"/>UID<text:s text:c="16"/>GuidsNumber<text:line-break/>Base GUID:<text:s text:c="13"/>0c42a10300eabd04<text:s text:c="8"/>4<text:line-break/>Base MAC:<text:s text:c="14"/>0c42a1eabd04<text:s text:c="12"/>4<text:line-break/>Image VSD:<text:s text:c="13"/>N/A<text:line-break/>Device VSD:<text:s text:c="12"/>N/A<text:line-break/>PSID:<text:s text:c="18"/>MT_2420110004<text:line-break/>Security Attributes:<text:s text:c="3"/>N/A<text:line-break/>Default Update Method: fw_ctrl</text:p>
      <text:p text:style-name="Text_20_body">Nakonec provedeme reboot stroje.</text:p>
      <text:p text:style-name="Preformatted_20_Text">Image type:<text:s text:c="12"/>FS3<text:line-break/>FW Version:<text:s text:c="12"/>14.32.1900<text:line-break/>FW Release Date:<text:s text:c="7"/>25.8.2024<text:line-break/>Product Version:<text:s text:c="7"/>14.32.1900<text:line-break/>Rom Info:<text:s text:c="14"/>type=UEFI version=14.25.17 cpu=AMD64,AARCH64<text:line-break/><text:s text:c="23"/>type=PXE version=3.6.502 cpu=AMD64<text:line-break/>Description:<text:s text:c="11"/>UID<text:s text:c="16"/>GuidsNumber<text:line-break/>Base GUID:<text:s text:c="13"/>0c42a10300eabd04<text:s text:c="8"/>4<text:line-break/>Base MAC:<text:s text:c="14"/>0c42a1eabd04<text:s text:c="12"/>4<text:line-break/>Image VSD:<text:s text:c="13"/>N/A<text:line-break/>Device VSD:<text:s text:c="12"/>N/A<text:line-break/>PSID:<text:s text:c="18"/>MT_2420110004<text:line-break/>Security Attributes:<text:s text:c="3"/>N/A</text:p>
      <text:p text:style-name="Text_20_body">Cerpano odtud:</text:p>
      <text:list text:style-name="List_20_1" text:continue-numbering="false">
        <text:list-item>
          <text:p text:style-name="LastListParagraph_List_20_1_Content_First"> <text:a xlink:type="simple" xlink:href="https://network.nvidia.com/support/firmware/connectx4lxen/" text:style-name="Internet_20_link" text:visited-style-name="Visited_20_Internet_20_Link">Firmware Connect-X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w:mellanox</dc:title>
  </office:meta>
</office:document-meta>
</file>