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962af440bfb4be944fe8021bb270af.jpg"/>
  <manifest:file-entry manifest:media-type="image/jpeg" manifest:full-path="Pictures/a9c95f5a963d0c34511bc7b51294bc56.jpg"/>
  <manifest:file-entry manifest:media-type="image/png" manifest:full-path="Pictures/74de40a565fba9c8ee83f1d468b0dca7.png"/>
  <manifest:file-entry manifest:media-type="image/png" manifest:full-path="Pictures/155870f385e5cf29aaeb8fe0cc8378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w:crusader100"/><text:bookmark-start text:name="__RefHeading___lada_crusader_resetator_1"/><text:bookmark-start text:name="lada_crusader_resetator"/>Láďa (crusader,resetator,...)<text:bookmark-end text:name="__RefHeading___lada_crusader_resetator_1"/><text:bookmark-end text:name="lada_crusader_resetator"/></text:h>
      <text:list text:style-name="List_20_1" text:continue-numbering="false">
        <text:list-item>
          <text:p text:style-name="LastListParagraph_List_20_1_Content_First"> <text:a xlink:type="simple" xlink:href="http://aldebaran.feld.cvut.cz/~xmyslik/" text:style-name="Internet_20_link" text:visited-style-name="Visited_20_Internet_20_Link">http://aldebaran.feld.cvut.cz/~xmyslik/</text:a></text:p>
        </text:list-item>
      </text:list>
      <text:h text:style-name="Heading_20_2" text:outline-level="2"><text:bookmark-start text:name="__RefHeading___crusader_100mbit_fso_2"/><text:bookmark-start text:name="crusader_100mbit_fso"/>Crusader 100Mbit FSO<text:bookmark-end text:name="__RefHeading___crusader_100mbit_fso_2"/><text:bookmark-end text:name="crusader_100mbit_fso"/></text:h>
      <text:list text:style-name="List_20_1" text:continue-numbering="false">
        <text:list-item>
          <text:p text:style-name="List_20_1_Content_First"> <text:a xlink:type="simple" xlink:href="http://crusader.eu/crusader-manual/crusader-manual.html" text:style-name="Internet_20_link" text:visited-style-name="Visited_20_Internet_20_Link">http://crusader.eu/crusader-manual/crusader-manual.html</text:a></text:p>
        </text:list-item>
        <text:list-item>
          <text:p text:style-name="List_20_1_Content_Last"> Prvni instalace v siti probehla 1.11.2008</text:p>
        </text:list-item>
      </text:list>
      <text:p text:style-name="Text_20_body"><draw:a xlink:type="simple" xlink:href="http://crusader.eu/crusader-manual/celni_pohled.jpg"><draw:frame draw:style-name="media" draw:name="0" text:anchor-type="as-char" draw:z-index="0" svg:width="16.933333333333cm" svg:height="11.297708333333cm"><draw:image xlink:href="Pictures/7e962af440bfb4be944fe8021bb270af.jpg" xlink:type="simple" xlink:show="embed" xlink:actuate="onLoad"/></draw:frame></draw:a></text:p>
      <text:h text:style-name="Heading_20_2" text:outline-level="2"><text:bookmark-start text:name="__RefHeading___resetator_3"/><text:bookmark-start text:name="resetator"/>Resetátor<text:bookmark-end text:name="__RefHeading___resetator_3"/><text:bookmark-end text:name="resetator"/></text:h>
      <text:list text:style-name="List_20_1" text:continue-numbering="false">
        <text:list-item>
          <text:p text:style-name="List_20_1_Content_First"> <text:a xlink:type="simple" xlink:href="http://aldebaran.feld.cvut.cz/~xmyslik/watchdog/verze_2/" text:style-name="Internet_20_link" text:visited-style-name="Visited_20_Internet_20_Link">http://aldebaran.feld.cvut.cz/~xmyslik/watchdog/verze_2/</text:a></text:p>
        </text:list-item>
        <text:list-item>
          <text:p text:style-name="List_20_1_Content"> <text:a xlink:type="simple" xlink:href="https://dev.arachne.cz/repos/spoje/vyvoj_hw/watchdog2/" text:style-name="Internet_20_link" text:visited-style-name="Visited_20_Internet_20_Link">https://dev.arachne.cz/repos/spoje/vyvoj_hw/watchdog2/</text:a></text:p>
        </text:list-item>
        <text:list-item>
          <text:p text:style-name="List_20_1_Content"> <text:a xlink:type="simple" xlink:href="http://aldebaran.feld.cvut.cz/~xmyslik/watchdog/" text:style-name="Internet_20_link" text:visited-style-name="Visited_20_Internet_20_Link">http://aldebaran.feld.cvut.cz/~xmyslik/watchdog/</text:a> (stará verze)</text:p>
        </text:list-item>
        <text:list-item>
          <text:p text:style-name="List_20_1_Content_Last"> <text:a xlink:type="simple" xlink:href="https://dev.arachne.cz/repos/spoje/vyvoj_hw/watchdog1/" text:style-name="Internet_20_link" text:visited-style-name="Visited_20_Internet_20_Link">https://dev.arachne.cz/repos/spoje/vyvoj_hw/watchdog1/</text:a>(stará verze)</text:p>
        </text:list-item>
      </text:list>
      <text:p text:style-name="Text_20_body"><draw:a xlink:type="simple" xlink:href="http://aldebaran.feld.cvut.cz/~xmyslik/watchdog/verze_2/fotky/P6210003.JPG"><draw:frame draw:style-name="media" draw:name="1" text:anchor-type="as-char" draw:z-index="1" svg:width="10.583333333333cm" svg:height="7.9375cm"><draw:image xlink:href="Pictures/a9c95f5a963d0c34511bc7b51294bc56.jpg" xlink:type="simple" xlink:show="embed" xlink:actuate="onLoad"/></draw:frame></draw:a>
<draw:a xlink:type="simple" xlink:href="http://aldebaran.feld.cvut.cz/~xmyslik/watchdog/verze_2/watchdog-schematic.png"><draw:frame draw:style-name="media" draw:name="2" text:anchor-type="as-char" draw:z-index="2" svg:width="37.1475cm" style:rel-width="100%" svg:height="26.299583333333cm" style:rel-height="scale"><draw:image xlink:href="Pictures/74de40a565fba9c8ee83f1d468b0dca7.png" xlink:type="simple" xlink:show="embed" xlink:actuate="onLoad"/></draw:frame></draw:a>
<draw:a xlink:type="simple" xlink:href="http://aldebaran.feld.cvut.cz/~xmyslik/watchdog/verze_2/wdog.png"><draw:frame draw:style-name="media" draw:name="3" text:anchor-type="as-char" draw:z-index="3" svg:width="31.247291666667cm" style:rel-width="100%" svg:height="25.003125cm" style:rel-height="scale"><draw:image xlink:href="Pictures/155870f385e5cf29aaeb8fe0cc837895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w:crusader100</dc:title>
  </office:meta>
</office:document-meta>
</file>