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ed5a49ce730236a3621843836f18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w:compaq_evo_t20"/><text:bookmark-start text:name="__RefHeading___compaq_evo_t20_1"/><text:bookmark-start text:name="compaq_evo_t20"/>Compaq Evo T20<text:bookmark-end text:name="__RefHeading___compaq_evo_t20_1"/><text:bookmark-end text:name="compaq_evo_t20"/></text:h>
      <text:p text:style-name="Text_20_body"><draw:a xlink:type="simple" xlink:href="http://www.secondpc.sk/files/Evo-T20-b.JPG"><draw:frame draw:style-name="mediaright" draw:name="0" text:anchor-type="paragraph" draw:z-index="0" svg:width="10.583333333333cm" svg:height="4.9609375cm"><draw:image xlink:href="Pictures/84ed5a49ce730236a3621843836f18cf.jpg" xlink:type="simple" xlink:show="embed" xlink:actuate="onLoad"/></draw:frame></draw: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the end i gave up my efforts to make LTSP work on Evo T20… Probably it's not completely impossible, but its quite problematic and isn't worth the effort as it does not have gigabit NIC which is needed for LTSP to perform nicely…</text:p>
          </table:table-cell>
        </table:table-row>
      </table:table>
      <text:list text:style-name="List_20_1" text:continue-numbering="false">
        <text:list-item>
          <text:p text:style-name="List_20_1_Content_First"> Basic HOWTOs</text:p>
          <text:list text:style-name="List_20_1">
            <text:list-item>
              <text:p text:style-name="List_20_1_Content"> <text:a xlink:type="simple" xlink:href="http://wiki.wlug.org.nz/CompaqEvoT20Notes" text:style-name="Internet_20_link" text:visited-style-name="Visited_20_Internet_20_Link">http://wiki.wlug.org.nz/CompaqEvoT20Notes</text:a></text:p>
            </text:list-item>
            <text:list-item>
              <text:p text:style-name="List_20_1_Content"> <text:a xlink:type="simple" xlink:href="http://mowson.org/karl/articles/t20-etherboot/" text:style-name="Internet_20_link" text:visited-style-name="Visited_20_Internet_20_Link">http://mowson.org/karl/articles/t20-etherboot/</text:a></text:p>
            </text:list-item>
            <text:list-item>
              <text:p text:style-name="List_20_1_Content"> <text:a xlink:type="simple" xlink:href="http://open-evot20.sourceforge.net/" text:style-name="Internet_20_link" text:visited-style-name="Visited_20_Internet_20_Link">http://open-evot20.sourceforge.net/</text:a></text:p>
            </text:list-item>
          </text:list>
        </text:list-item>
        <text:list-item>
          <text:p text:style-name="List_20_1_Content"> PXE images</text:p>
          <text:list text:style-name="List_20_1">
            <text:list-item>
              <text:p text:style-name="List_20_1_Content"> <text:a xlink:type="simple" xlink:href="http://etherboot.org/" text:style-name="Internet_20_link" text:visited-style-name="Visited_20_Internet_20_Link">http://etherboot.org/</text:a></text:p>
            </text:list-item>
            <text:list-item>
              <text:p text:style-name="List_20_1_Content_Last"> <text:a xlink:type="simple" xlink:href="http://rom-o-matic.net/" text:style-name="Internet_20_link" text:visited-style-name="Visited_20_Internet_20_Link">http://rom-o-matic.net/</text:a></text:p>
            </text:list-item>
          </text:list>
        </text:list-item>
      </text:list>
      <text:h text:style-name="Heading_20_2" text:outline-level="2"><text:bookmark-start text:name="__RefHeading___compile_etherboot_2"/><text:bookmark-start text:name="compile_etherboot"/>Compile EtherBoot<text:bookmark-end text:name="__RefHeading___compile_etherboot_2"/><text:bookmark-end text:name="compile_etherboot"/></text:h>
      <text:list text:style-name="List_20_1" text:continue-numbering="false">
        <text:list-item>
          <text:p text:style-name="List_20_1_Content_First"> Nastavíme</text:p>
          <text:list text:style-name="List_20_1">
            <text:list-item>
              <text:p text:style-name="List_20_1_Content"> v Config</text:p>
              <text:list text:style-name="List_20_1">
                <text:list-item>
                  <text:p text:style-name="List_20_1_Content"> -DSIZEINDICATOR</text:p>
                </text:list-item>
                <text:list-item>
                  <text:p text:style-name="List_20_1_Content"> -DASK_BOOT=1</text:p>
                </text:list-item>
              </text:list>
            </text:list-item>
            <text:list-item>
              <text:p text:style-name="List_20_1_Content"> v arch/i386/Config</text:p>
              <text:list text:style-name="List_20_1">
                <text:list-item>
                  <text:p text:style-name="List_20_1_Content"> -DCONFIG_PCI_DIRECT</text:p>
                </text:list-item>
              </text:list>
            </text:list-item>
          </text:list>
        </text:list-item>
        <text:list-item>
          <text:p text:style-name="List_20_1_Content"> Sestavíme</text:p>
          <text:list text:style-name="List_20_1">
            <text:list-item>
              <text:p text:style-name="List_20_1_Content"> <text:span text:style-name="Source_20_Text">make ARCH=i386 bin/natsemi.zhd</text:span></text:p>
            </text:list-item>
          </text:list>
        </text:list-item>
        <text:list-item>
          <text:p text:style-name="List_20_1_Content"> Výsledný image je pak treba pomocí skriptu <text:a xlink:type="simple" xlink:href="http://mowson.org/karl/articles/t20-etherboot/t20-etherboot.sh" text:style-name="Internet_20_link" text:visited-style-name="Visited_20_Internet_20_Link">t20-etherboot.sh</text:a> naflashovat do originálního image od výrobce.</text:p>
          <text:list text:style-name="List_20_1">
            <text:list-item>
              <text:p text:style-name="List_20_1_Content"> Ten se liší podle konkrétního modelu (model number, případně konfigurace flash/ram)</text:p>
            </text:list-item>
            <text:list-item>
              <text:p text:style-name="List_20_1_Content_Last"> Je potřeba ho rozbalit ze samorozbalovacího exe…</text:p>
            </text:list-item>
          </text:list>
        </text:list-item>
      </text:list>
      <text:h text:style-name="Heading_20_2" text:outline-level="2"><text:bookmark-start text:name="__RefHeading___configure_lstp_3"/><text:bookmark-start text:name="configure_lstp"/>Configure LSTP<text:bookmark-end text:name="__RefHeading___configure_lstp_3"/><text:bookmark-end text:name="configure_lstp"/></text:h>
      <text:h text:style-name="Heading_20_3" text:outline-level="3"><text:bookmark-start text:name="__RefHeading___kernel_4"/><text:bookmark-start text:name="kernel"/>Kernel<text:bookmark-end text:name="__RefHeading___kernel_4"/><text:bookmark-end text:name="kernel"/></text:h>
      <text:list text:style-name="List_20_1" text:continue-numbering="false">
        <text:list-item>
          <text:p text:style-name="List_20_1_Content_First"> kernel bez PAE - třeba i486 kernel z debianu</text:p>
        </text:list-item>
        <text:list-item>
          <text:p text:style-name="List_20_1_Content_Last"> <text:span text:style-name="Source_20_Text">pnpbios=off</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w:compaq_evo_t20</dc:title>
  </office:meta>
</office:document-meta>
</file>