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d7c3fa13d40e7c539470cdc00ebf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hosting:ssl"/><text:bookmark-start text:name="__RefHeading___ssl_certifikaty_1"/><text:bookmark-start text:name="ssl_certifikaty"/>SSL certifikáty<text:bookmark-end text:name="__RefHeading___ssl_certifikaty_1"/><text:bookmark-end text:name="ssl_certifikaty"/></text:h>
      <text:p text:style-name="Text_20_body">Zde popisuji, jak získat, nainstalovat a používat služby, zabezpečené pomocí TLS - <text:a xlink:type="simple" xlink:href="https://en.wikipedia.org/wiki/cs:TLS" text:style-name="Internet_20_link" text:visited-style-name="Visited_20_Internet_20_Link">cs:TLS</text:a>. Pokud máš problém s TLS a nevíš proč, tak použij testy! <text:a xlink:type="simple" xlink:href="https://www.ssllabs.com/ssltest/" text:style-name="Internet_20_link" text:visited-style-name="Visited_20_Internet_20_Link">SSLLabs SSLTest pro HTTPS</text:a>, pripadne <text:a xlink:type="simple" xlink:href="https://www.checktls.com/" text:style-name="Internet_20_link" text:visited-style-name="Visited_20_Internet_20_Link">CheckTLS pro mailservery</text:a>.</text:p>
      <text:h text:style-name="Heading_20_2" text:outline-level="2"><text:bookmark-start text:name="__RefHeading___certbot_2"/><text:bookmark-start text:name="certbot"/>CertBot<text:bookmark-end text:name="__RefHeading___certbot_2"/><text:bookmark-end text:name="certbot"/></text:h>
      <text:h text:style-name="Heading_20_3" text:outline-level="3"><text:bookmark-start text:name="__RefHeading___priklad_pro_pouziti_s_apachem_s_automatickym_restartem_sluzeb_3"/><text:bookmark-start text:name="priklad_pro_pouziti_s_apachem_s_automatickym_restartem_sluzeb"/>Priklad pro pouziti s apachem, s automatickym restartem sluzeb<text:bookmark-end text:name="__RefHeading___priklad_pro_pouziti_s_apachem_s_automatickym_restartem_sluzeb_3"/><text:bookmark-end text:name="priklad_pro_pouziti_s_apachem_s_automatickym_restartem_sluzeb"/></text:h>
      <text:p text:style-name="Text_20_body">V tomto pripade mame funkcni webserver, ktery serviruje overovaci retezce z webrootu <text:span text:style-name="Source_20_Text">/srv/http</text:span>. Pomoci <text:span text:style-name="Strong_20_Emphasis">renew-hook</text:span> nastavime prikaz, ktery pokazde kdyz je vystaven nebo obnoven certifikat restartuje sluzby, ktere ho vyuzivaji. Vyhoda je, ze sluzby jsou restartovany jen pokud certifikat opravdu vyprsi a je obnoven.</text:p>
      <table:table table:style-name="Table">
        <table:table-column table:style-name="odt_auto_style_table_column_1_1"/>
        <table:table-row>
          <table:table-cell office:value-type="string" table:style-name="tablecell">
            <text:p text:style-name="Preformatted_20_Text">certbot certonly <text:span text:style-name="highlight_re5">--webroot</text:span> <text:span text:style-name="highlight_re5">--webroot-path</text:span> <text:span text:style-name="highlight_sy0">/</text:span>srv<text:span text:style-name="highlight_sy0">/</text:span>http<text:span text:style-name="highlight_sy0">/</text:span> \<text:line-break/><text:tab/><text:span text:style-name="highlight_re5">--renew-hook</text:span> <text:span text:style-name="highlight_st0">"systemctl reload-or-try-restart apache2 postfix dovecot"</text:span> \<text:line-break/><text:tab/><text:span text:style-name="highlight_re5">--rsa-key-size</text:span> <text:span text:style-name="highlight_nu0">4096</text:span> \<text:line-break/><text:tab/><text:span text:style-name="highlight_re5">-d</text:span> harvie.cz <text:span text:style-name="highlight_re5">-d</text:span> www.harvie.cz <text:span text:style-name="highlight_re5">-d</text:span> blog.harvie.cz <text:span text:style-name="highlight_re5">-d</text:span> wiki.harvie.cz</text:p>
          </table:table-cell>
        </table:table-row>
      </table:table>
      <text:p text:style-name="Text_20_body">U slozitejsich setupu apache s rewritama muze bejt dulezity presmerovat vsechny pozadavky na well known:</text:p>
      <table:table table:style-name="Table">
        <table:table-column table:style-name="odt_auto_style_table_column_2_1"/>
        <table:table-row>
          <table:table-cell office:value-type="string" table:style-name="tablecell">
            <text:p text:style-name="Preformatted_20_Text"><text:span text:style-name="highlight_kw1">RewriteEngine</text:span> <text:span text:style-name="highlight_kw2">On</text:span><text:line-break/> <text:line-break/><text:span text:style-name="highlight_co1">#ACME letsencrypt well known</text:span><text:line-break/><text:span text:style-name="highlight_kw1">RewriteCond</text:span> %{REQUEST_URI} ^/.well-known/(.*)<text:line-break/><text:span text:style-name="highlight_kw1">RewriteRule</text:span> .well-known/(.*) /srv/http/.well-known/$1 [L]</text:p>
          </table:table-cell>
        </table:table-row>
      </table:table>
      <text:h text:style-name="Heading_20_3" text:outline-level="3"><text:bookmark-start text:name="__RefHeading___priklad_pro_pouziti_bez_soucinnosti_stavajiciho_webserveru_4"/><text:bookmark-start text:name="priklad_pro_pouziti_bez_soucinnosti_stavajiciho_webserveru"/>Priklad pro pouziti bez soucinnosti stavajiciho webserveru<text:bookmark-end text:name="__RefHeading___priklad_pro_pouziti_bez_soucinnosti_stavajiciho_webserveru_4"/><text:bookmark-end text:name="priklad_pro_pouziti_bez_soucinnosti_stavajiciho_webserveru"/></text:h>
      <text:p text:style-name="Text_20_body">V tomhle setupu neni potreba stavajici webserver. To se hodi pokud vubec neni nainstalovany, nebo ho nelze nakonfigurovat aby serviroval overovaci retezce. Certbot si spusti vlastni integrovany webserver. Jen je potreba pomoci <text:span text:style-name="Strong_20_Emphasis">pre-hook</text:span> zastavit stavajici webserver (pokud na serveru bezi), aby neblokoval HTTP(S) porty. A pomoci <text:span text:style-name="Strong_20_Emphasis">post-hook</text:span> ho opet spustit, potom co certbot porty opet uvolni. Sluzby ktere potrebuji certifikat vyuzivat opet restartujeme pomoci <text:span text:style-name="Strong_20_Emphasis">renew-hook</text:span>, aby si ho nacetly.</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Toto neni preferovana metoda na webserverech, protoze zpusobuje vypadek webserveru v radu jednotek az desitek sekund (tj. po dobu probihajiciho overeni ze strany serveru letsencryptu). Tj. pouzivat jen tam, kde nebezi webserver, nebo bezi nejaky jednoucelovy webserver, ktery neumi servirovat externi soubory.</text:p>
          </table:table-cell>
        </table:table-row>
      </table:table>
      <table:table table:style-name="Table">
        <table:table-column table:style-name="odt_auto_style_table_column_4_1"/>
        <table:table-row>
          <table:table-cell office:value-type="string" table:style-name="tablecell">
            <text:p text:style-name="Preformatted_20_Text">certbot certonly <text:span text:style-name="highlight_re5">--standalone</text:span> \<text:line-break/><text:tab/><text:span text:style-name="highlight_re5">--pre-hook</text:span> <text:span text:style-name="highlight_st0">"systemctl stop apache2"</text:span> \<text:line-break/><text:tab/><text:span text:style-name="highlight_re5">--post-hook</text:span> <text:span text:style-name="highlight_st0">"systemctl start apache2"</text:span> \<text:line-break/><text:tab/><text:span text:style-name="highlight_re5">--renew-hook</text:span> <text:span text:style-name="highlight_st0">"systemctl reload-or-try-restart apache2 postfix dovecot"</text:span> \<text:line-break/><text:tab/><text:span text:style-name="highlight_re5">--rsa-key-size</text:span> <text:span text:style-name="highlight_nu0">4096</text:span> \<text:line-break/><text:tab/><text:span text:style-name="highlight_re5">-d</text:span> harvie.cz <text:span text:style-name="highlight_re5">-d</text:span> www.harvie.cz <text:span text:style-name="highlight_re5">-d</text:span> blog.harvie.cz <text:span text:style-name="highlight_re5">-d</text:span> wiki.harvie.cz</text:p>
          </table:table-cell>
        </table:table-row>
      </table:table>
      <text:h text:style-name="Heading_20_3" text:outline-level="3"><text:bookmark-start text:name="__RefHeading___automaticka_obnova_certifikatu_5"/><text:bookmark-start text:name="automaticka_obnova_certifikatu"/>Automaticka obnova certifikatu<text:bookmark-end text:name="__RefHeading___automaticka_obnova_certifikatu_5"/><text:bookmark-end text:name="automaticka_obnova_certifikatu"/></text:h>
      <text:p text:style-name="Text_20_body">Obnova certifikatu se provadi prikazem <text:span text:style-name="Source_20_Text">certbot renew</text:span>, nicmene to neni potreba delat, ani davat do cronu. Soucasti instalace certbotu totiz uz je soubor <text:span text:style-name="Source_20_Text">/etc/cron.d/certbot</text:span>, ktery se o vse postara. Jen je potreba mit spravne nastavene hooky, aby se korektne restartovaly sluzby a vzdy po obnoveni nacetly novy certifikat. Hooky se zadavaji/upravuji pri prvotnim vytvareni certifikatu prikazem <text:span text:style-name="Source_20_Text">certbot certonly …</text:span> (viz. vyse). Nastaveni hooku a dalsich parametru procesu obnovy certifikatu lze overit v souborech <text:span text:style-name="Source_20_Text">/etc/letsencrypt/renewal/*.conf</text:span> Napriklad renew hook je tam uveden v sekci <text:span text:style-name="Source_20_Text">[renewalparams]</text:span> jako <text:span text:style-name="Source_20_Text">renew_hook = systemctl reload-or-try-restart apache2 postfix dovecot</text:span>.</text:p>
      <text:h text:style-name="Heading_20_3" text:outline-level="3"><text:bookmark-start text:name="__RefHeading___instalace_certbota_6"/><text:bookmark-start text:name="instalace_certbota"/>Instalace certbota<text:bookmark-end text:name="__RefHeading___instalace_certbota_6"/><text:bookmark-end text:name="instalace_certbota"/></text:h>
      <text:h text:style-name="Heading_20_4" text:outline-level="4"><text:bookmark-start text:name="__RefHeading___debian_wheezywheezy-lts_7"/><text:bookmark-start text:name="debian_wheezywheezy-lts"/>Debian wheezy/wheezy-lts<text:bookmark-end text:name="__RefHeading___debian_wheezywheezy-lts_7"/><text:bookmark-end text:name="debian_wheezywheezy-lts"/></text:h>
      <text:list text:style-name="List_20_1" text:continue-numbering="false">
        <text:list-item>
          <text:p text:style-name="LastListParagraph_List_20_1_Content_First"> je potřeba přidat balíčky z wheezy-backports. Dále je potřeba stáhnout balíček "certbot 0.8", který je funkční ve wheezy - např. <text:a xlink:type="simple" xlink:href="https://wiki.spoje.net/doku.php/howto/hosting/tools/certbot_0.8.1_amd64.deb" text:style-name="Internet_20_link" text:visited-style-name="Visited_20_Internet_20_Link">odtud</text:a> (přiznám se, že jsem zapomněl kde přesně jsem ho stáhnul, proto neuvádím zdroj)</text:p>
        </text:list-item>
      </text:list>
      <text:p text:style-name="Preformatted_20_Text">apt-get install -t wheezy-backports augeas-lenses libaugeas0<text:line-break/>apt-get install dialog<text:line-break/>dpkg -i certbot_0.8.1_amd64.deb</text:p>
      <text:h text:style-name="Heading_20_4" text:outline-level="4"><text:bookmark-start text:name="__RefHeading___debian_jessie_8"/><text:bookmark-start text:name="debian_jessie"/>Debian Jessie<text:bookmark-end text:name="__RefHeading___debian_jessie_8"/><text:bookmark-end text:name="debian_jessie"/></text:h>
      <text:list text:style-name="List_20_1" text:continue-numbering="false">
        <text:list-item>
          <text:p text:style-name="LastListParagraph_List_20_1_Content_First"> je potřeba přidat balíčky z jessie-backports (ten jiz certbot obsahuje), ostatní by se mělo nainstalovat přes závislosti.</text:p>
        </text:list-item>
      </text:list>
      <text:p text:style-name="Preformatted_20_Text">apt-get install -t jessie-backports certbot</text:p>
      <text:h text:style-name="Heading_20_2" text:outline-level="2"><text:bookmark-start text:name="__RefHeading___nastaveni_apache_9"/><text:bookmark-start text:name="nastaveni_apache"/>Nastavení Apache<text:bookmark-end text:name="__RefHeading___nastaveni_apache_9"/><text:bookmark-end text:name="nastaveni_apache"/></text:h>
      <text:p text:style-name="Text_20_body">Zpravidla se používá pro každou doménu, kterou chceme zabezpečit, zvláštní IP adresa. Od verze Apache 2.2.12 a OpenSSL verze 0.9.8f je možné využívat jedinou IP adresu pro více domén s různými SSL certifikáty tzv. SNI (Server Name Indication -  <text:a xlink:type="simple" xlink:href="http://wiki.apache.org/httpd/NameBasedSSLVHostsWithSNI" text:style-name="Internet_20_link" text:visited-style-name="Visited_20_Internet_20_Link">http://wiki.apache.org/httpd/NameBasedSSLVHostsWithSNI</text:a>) </text:p>
      <text:p text:style-name="Text_20_body">V Apachi je potřeba povolit mod_ssl </text:p>
      <table:table table:style-name="Table">
        <table:table-column table:style-name="odt_auto_style_table_column_5_1"/>
        <table:table-row>
          <table:table-cell office:value-type="string" table:style-name="tablecell">
            <text:p text:style-name="Preformatted_20_Text">a2enmod ssl</text:p>
          </table:table-cell>
        </table:table-row>
      </table:table>
      <table:table table:style-name="Table">
        <table:table-column table:style-name="odt_auto_style_table_column_6_1"/>
        <table:table-row>
          <table:table-cell office:value-type="string" table:style-name="tablecell">
            <text:p text:style-name="Preformatted_20_Text">SSLStaplingCache shmcb:/tmp/stapling_cache(<text:span text:style-name="highlight_nu0">2097152</text:span>)<text:line-break/>&lt;<text:span text:style-name="highlight_kw3">VirtualHost</text:span> *:<text:span text:style-name="highlight_nu0">443</text:span>&gt;<text:line-break/><text:s text:c="8"/><text:span text:style-name="highlight_kw1">SSLEngine</text:span> <text:span text:style-name="highlight_kw2">on</text:span><text:line-break/><text:tab/><text:span text:style-name="highlight_co1">#SSLProtocol all</text:span><text:line-break/><text:tab/><text:span text:style-name="highlight_co1">#SSLCipherSuite HIGH:MEDIUM</text:span><text:line-break/><text:tab/><text:span text:style-name="highlight_co1">#SSLCipherSuite "HIGH:!aNULL:!MD5:!3DES:!CAMELLIA"</text:span><text:line-break/><text:tab/><text:span text:style-name="highlight_kw1">SSLCipherSuite</text:span> <text:span text:style-name="highlight_st0">"HIGH"</text:span><text:line-break/><text:tab/><text:span text:style-name="highlight_kw1">SSLHonorCipherOrder</text:span> <text:span text:style-name="highlight_kw2">on</text:span><text:line-break/><text:tab/>SSLCompression <text:span text:style-name="highlight_kw2">off</text:span><text:line-break/><text:tab/>SSLUseStapling <text:span text:style-name="highlight_kw2">on</text:span><text:line-break/> <text:line-break/><text:tab/><text:span text:style-name="highlight_kw1">SSLCertificateFile</text:span> /etc/letsencrypt/live/harvie.cz/fullchain.pem<text:line-break/><text:tab/><text:span text:style-name="highlight_kw1">SSLCertificateKeyFile</text:span> /etc/letsencrypt/live/harvie.cz/privkey.pem<text:line-break/> <text:line-break/><text:tab/><text:span text:style-name="highlight_co1">#Obsah sajty (spolecny pro HTTP i HTTPS):</text:span><text:line-break/><text:tab/><text:span text:style-name="highlight_kw1">Include</text:span> /etc/apache2/site.conf<text:line-break/>&lt;/<text:span text:style-name="highlight_kw3">VirtualHost</text:span>&gt;</text:p>
          </table:table-cell>
        </table:table-row>
      </table:table>
      <text:h text:style-name="Heading_20_3" text:outline-level="3"><text:bookmark-start text:name="__RefHeading___pouziti_sni_10"/><text:bookmark-start text:name="pouziti_sni"/>Použítí SNI<text:bookmark-end text:name="__RefHeading___pouziti_sni_10"/><text:bookmark-end text:name="pouziti_sni"/></text:h>
      <text:p text:style-name="Text_20_body">Pokud např. nemáme dostatek veřejných IP adres pro každou SSL doménu, můžeme využít SNI, tzn. certifikáty se budou brát podle jména domény a všechno poběží s jednou IP adresou. Nevýhoda tohoto řešení je, že starší prohlížeče nebo většina textových klientů bude mít potíže se zobrazením. Podrobnosti o SNI lze získat na <text:a xlink:type="simple" xlink:href="https://en.wikipedia.org/wiki/cs:SNI" text:style-name="Internet_20_link" text:visited-style-name="Visited_20_Internet_20_Link">cs:SNI</text:a></text:p>
      <text:p text:style-name="Text_20_body">V současné době umí SNI pouze tyto prohlížeče:</text:p>
      <text:list text:style-name="List_20_1" text:continue-numbering="false">
        <text:list-item>
          <text:p text:style-name="List_20_1_Content_First"> Mozilla Firefox 2.0 nebo novější</text:p>
        </text:list-item>
        <text:list-item>
          <text:p text:style-name="List_20_1_Content"> Opera 8.0 nebo novější (musí být povolen protokol TLS)</text:p>
        </text:list-item>
        <text:list-item>
          <text:p text:style-name="List_20_1_Content"> Internet Explorer 7 (Vista, ne XP) nebo novější</text:p>
        </text:list-item>
        <text:list-item>
          <text:p text:style-name="List_20_1_Content"> Google Chrome</text:p>
        </text:list-item>
        <text:list-item>
          <text:p text:style-name="List_20_1_Content_Last"> Safari 3.2.1 Mac OS X 10.5.6</text:p>
        </text:list-item>
      </text:list>
      <text:p text:style-name="Text_20_body">Z hlediska SNI je nastavení virtualhostu uplně stejné, jako v předchozím případě, akorát se na jednu IP adresu na portu 443 binduje libovolný počet virtualů s ruzným ServerName a svojí definicí certifikátů.</text:p>
      <text:p text:style-name="Text_20_body"><draw:frame draw:style-name="PluginODTAutoStyle_Frame_16_text_frame" draw:name="Frame1" text:anchor-type="paragraph" svg:width="385.512pt" draw:z-index="0" svg:min-height="1cm"><draw:text-box><table:table table:style-name="Table"><table:table-column table:style-name="odt_auto_style_table_column_7_1"/><table:table-row><table:table-cell office:value-type="string" table:style-name="tablecell"><text:p text:style-name="tablealignleft">POZOR: Pokud klient NEPODPORUJE SNI, pak mu Apache v uvedeném nastavení na portu 443 bude servírovat první virtualhost, který načte v konfiguraci, proto doporučuji dát jako první virtualhost nějakou základní webovkou, přístupnou pro všechny. Pokud máte každý virtualhost ve vlastním souboru, pak konfigurační soubor, který chcete servírovat klientům bez SNI, pojmenujte tak, aby byl v adresáři sites-enabled jako první v pořadí !</text:p></table:table-cell></table:table-row></table:table></draw:text-box></draw:frame></text:p>
      <text:h text:style-name="Heading_20_2" text:outline-level="2"><text:bookmark-start text:name="__RefHeading___courier_imappop_11"/><text:bookmark-start text:name="courier_imappop"/>Courier IMAP / POP<text:bookmark-end text:name="__RefHeading___courier_imappop_11"/><text:bookmark-end text:name="courier_imappop"/></text:h>
      <text:p text:style-name="Text_20_body">Courier vyžaduje mít uložené všechny certifikáty spolu s klíčem v jednom souboru. Použijeme tedy náš vytvořený soubor <text:span text:style-name="Strong_20_Emphasis">/etc/ssl/private/vasedomena.pem</text:span> a vložíme odkaz do příslušných konfiguráků:</text:p>
      <text:p text:style-name="Text_20_body">V souboru <text:span text:style-name="Strong_20_Emphasis">imapd-ssl</text:span> a <text:span text:style-name="Strong_20_Emphasis">pop3d-ssl</text:span> najdete příslušnou volbu a upravíme jí takto:</text:p>
      <table:table table:style-name="Table">
        <table:table-column table:style-name="odt_auto_style_table_column_8_1"/>
        <table:table-row>
          <table:table-cell office:value-type="string" table:style-name="tablecell">
            <text:p text:style-name="Preformatted_20_Text">TLS_CERTFILE=/etc/ssl/private/vasedomena.pem<text:line-break/>TLS_PROTOCOL="TLS1_1:TLS1"<text:line-break/>TLS_CIPHER_LIST="TLSv1:!SSLv2:!SSLv3:HIGH:!LOW:!MEDIUM:!EXP:!NULL@STRENGTH"</text:p>
          </table:table-cell>
        </table:table-row>
      </table:table>
      <text:h text:style-name="Heading_20_2" text:outline-level="2"><text:bookmark-start text:name="__RefHeading___postfix_12"/><text:bookmark-start text:name="postfix"/>Postfix<text:bookmark-end text:name="__RefHeading___postfix_12"/><text:bookmark-end text:name="postfix"/></text:h>
      <text:p text:style-name="Text_20_body">Postfix sice podporuje uložení certifikátu a klíče v odděleném souboru, ale je v tomto případě problém používat spolu s root certifikátem autority, takže potom poštovní klient při odesílání hlásí nedůvěryhodný certifikát. Doporučuji tedy použít opět náš společný soubor <text:span text:style-name="Strong_20_Emphasis">/etc/ssl/private/vasedomena.pem</text:span></text:p>
      <text:p text:style-name="Text_20_body">V konfiguraci postfixe je potřeba nastavit v souboru <text:span text:style-name="Strong_20_Emphasis">main.cf</text:span> v sekci nastavení TLS parametru následující volby</text:p>
      <table:table table:style-name="Table">
        <table:table-column table:style-name="odt_auto_style_table_column_9_1"/>
        <table:table-row>
          <table:table-cell office:value-type="string" table:style-name="tablecell">
            <text:p text:style-name="Preformatted_20_Text">smtpd_tls_cert_file = /etc/ssl/private/vasedomena.pem<text:line-break/>smtpd_tls_key_file = $smtpd_tls_cert_file<text:line-break/>smtpd_tls_mandatory_exclude_ciphers = aNULL, MD5<text:line-break/>smtpd_tls_mandatory_protocols = !SSLv2, !SSLv3<text:line-break/>smtp_tls_mandatory_exclude_ciphers = aNULL, MD5<text:line-break/>smtp_tls_mandatory_protocols = !SSLv2, !SSLv3<text:line-break/>lmtp_tls_mandatory_exclude_ciphers = aNULL, MD5<text:line-break/>lmtp_tls_mandatory_protocols = !SSLv2, !SSLv3</text:p>
          </table:table-cell>
        </table:table-row>
      </table:table>
      <text:h text:style-name="Heading_20_2" text:outline-level="2"><text:bookmark-start text:name="__RefHeading___dovecot_13"/><text:bookmark-start text:name="dovecot"/>Dovecot<text:bookmark-end text:name="__RefHeading___dovecot_13"/><text:bookmark-end text:name="dovecot"/></text:h>
      <table:table table:style-name="Table">
        <table:table-column table:style-name="odt_auto_style_table_column_10_1"/>
        <table:table-row>
          <table:table-cell office:value-type="string" table:style-name="tablecell">
            <text:p text:style-name="Preformatted_20_Text">ssl_cert_file = /etc/ssl/private/vasedomena.pem<text:line-break/>ssl_key_file = /etc/ssl/private/vasedomena.pem<text:line-break/>#ssl_protocols = !SSLv2 !SSLv3</text:p>
          </table:table-cell>
        </table:table-row>
      </table:table>
      <text:h text:style-name="Heading_20_2" text:outline-level="2"><text:bookmark-start text:name="__RefHeading___lighttpd_14"/><text:bookmark-start text:name="lighttpd"/>Lighttpd<text:bookmark-end text:name="__RefHeading___lighttpd_14"/><text:bookmark-end text:name="lighttpd"/></text:h>
      <text:p text:style-name="Text_20_body">Editujeme soubor <text:span text:style-name="Strong_20_Emphasis">/etc/lighttpd/conf-available/10-ssl.conf</text:span>. Nasledne je potreba udelat alias v adresari conf-enabled</text:p>
      <table:table table:style-name="Table">
        <table:table-column table:style-name="odt_auto_style_table_column_11_1"/>
        <table:table-row>
          <table:table-cell office:value-type="string" table:style-name="tablecell">
            <text:p text:style-name="Preformatted_20_Text">$SERVER["socket"] == "0.0.0.0:443" {<text:line-break/><text:s text:c="8"/>ssl.engine<text:s text:c="2"/>= "enable"<text:line-break/><text:s text:c="8"/>ssl.pemfile = "/etc/ssl/private/vasedomena.pem"</text:p>
          </table:table-cell>
        </table:table-row>
      </table:table>
      <text:h text:style-name="Heading_20_1" text:outline-level="1"><text:bookmark-start text:name="__RefHeading___prekonane_a_nepotrebne_informace_15"/><text:bookmark-start text:name="prekonane_a_nepotrebne_informace"/>Překonané a nepotřebné informace<text:bookmark-end text:name="__RefHeading___prekonane_a_nepotrebne_informace_15"/><text:bookmark-end text:name="prekonane_a_nepotrebne_informace"/></text:h>
      <text:h text:style-name="Heading_20_2" text:outline-level="2"><text:bookmark-start text:name="__RefHeading___testovani_nainstalovaneho_certifikatu_16"/><text:bookmark-start text:name="testovani_nainstalovaneho_certifikatu"/>Testování nainstalovaného certifikátu<text:bookmark-end text:name="__RefHeading___testovani_nainstalovaneho_certifikatu_16"/><text:bookmark-end text:name="testovani_nainstalovaneho_certifikatu"/></text:h>
      <text:p text:style-name="Text_20_body">Nainstalovaný certifikát můžeme otestovat buď přímo v prohlížeči tj. <text:a xlink:type="simple" xlink:href="https://vasedomena" text:style-name="Internet_20_link" text:visited-style-name="Visited_20_Internet_20_Link">https://vasedomena</text:a> a pokud prohlížeč nebude zobrazovat žádná varování a zároveň v adresním řádku bude vidět zelený zameček (chromium), modrý proužek se jménem domény (firefox) apod. je vše v pořáfku nainstalováno.</text:p>
      <text:p text:style-name="Text_20_body">Ostatní služby můžeme testovat pomocí příkazu openssl - <text:a xlink:type="simple" xlink:href="http://man.cx/OpenSSL" text:style-name="Internet_20_link" text:visited-style-name="Visited_20_Internet_20_Link">OpenSSL</text:a>. V případě postfixu použijeme tento příkaz</text:p>
      <table:table table:style-name="Table">
        <table:table-column table:style-name="odt_auto_style_table_column_12_1"/>
        <table:table-row>
          <table:table-cell office:value-type="string" table:style-name="tablecell">
            <text:p text:style-name="Preformatted_20_Text">openssl s_client <text:span text:style-name="highlight_re5">-starttls</text:span> smtp <text:span text:style-name="highlight_re5">-crlf</text:span> <text:span text:style-name="highlight_re5">-connect</text:span> vasedomena:<text:span text:style-name="highlight_nu0">25</text:span></text:p>
          </table:table-cell>
        </table:table-row>
      </table:table>
      <table:table table:style-name="Table">
        <table:table-column table:style-name="odt_auto_style_table_column_13_1"/>
        <table:table-column table:style-name="odt_auto_style_table_column_13_2"/>
        <table:table-row>
          <table:table-cell office:value-type="string" table:style-name="tablecell"/>
          <table:table-cell office:value-type="string" table:style-name="tablecell">
            <text:p text:style-name="tablealignleft">Pro komplexní otestování korektního nastavení SSL na serveru, včetně diagnostiky slabých šifer je možné provést pomocí skriptu <text:span text:style-name="Strong_20_Emphasis">testssl.sh</text:span>.
jeho aktuální verzi naleznete na stejnojmenných stránkách <text:a xlink:type="simple" xlink:href="https://testssl.sh/" text:style-name="Internet_20_link" text:visited-style-name="Visited_20_Internet_20_Link">testssl.sh</text:a>
</text:p>
          </table:table-cell>
        </table:table-row>
      </table:table>
      <text:h text:style-name="Heading_20_2" text:outline-level="2"><text:bookmark-start text:name="__RefHeading___generovani_requestu_17"/><text:bookmark-start text:name="generovani_requestu"/>Generování requestu<text:bookmark-end text:name="__RefHeading___generovani_requestu_17"/><text:bookmark-end text:name="generovani_requestu"/></text:h>
      <text:p text:style-name="Text_20_body">Aby to celé mělo smysl, musím si svůj certifikát nechat podepsat nějakou důvěryhodnou certifikační autoritou, kterou znají prohlížeče a poštovní klienti. </text:p>
      <text:p text:style-name="Text_20_body">V krajním případě můžeme použít také vlastní certifikační autoritu nebo si vygenerovat tzv. self-signed certifikát, ale v takovém případě budou prohlížeče zobrazovat nejrůznější varování a nedůvěryhodném certifikátu a to nás bude dost zdržovat a obtěžovat, proto budu dále počítat pouze s podepsaným certifikátem důvěryhodnou autoritou.</text:p>
      <text:p text:style-name="Text_20_body">Pro získání podepsaného certifikátu je nejprve nutné vygenerovat tajný klíč. Tajný klíč se zpravidla umisťuje do adresáře <text:span text:style-name="Strong_20_Emphasis">/etc/ssl/private</text:span>. Doporučuji překontrolovat přístupová práva, k tajnému klíči by měl mít přístup pouze uživatel root a skupina sslcert</text:p>
      <text:p text:style-name="Text_20_body"><draw:frame draw:style-name="PluginODTAutoStyle_Frame_35_text_frame" draw:name="Frame2" text:anchor-type="paragraph" svg:width="385.512pt" draw:z-index="0" svg:min-height="1cm"><draw:text-box><table:table table:style-name="Table"><table:table-column table:style-name="odt_auto_style_table_column_14_1"/><table:table-row><table:table-cell office:value-type="string" table:style-name="tablecell"><text:p text:style-name="tablealignleft">Vygenerované certifikáty je dobré ukládat podle jména domény, např. vasedomena-cz.key Přípona souboru je pak určena dle významu klíče</text:p><text:list text:style-name="List_20_1" text:continue-numbering="false"><text:list-item><text:p text:style-name="List_20_1_Content_First"> key - tajný klíč (necháváme na serveru)</text:p></text:list-item><text:list-item><text:p text:style-name="List_20_1_Content"> crt - veřejný klíč (dostaneme podepsaný od certifikační autority na základě žádosti)</text:p></text:list-item><text:list-item><text:p text:style-name="List_20_1_Content"> csr - žádost o certifikát. Žádost si vygeneruje k již vygenerovánu tajnému klíči a vzniklý soubor odešleme certifikační autoritě</text:p></text:list-item><text:list-item><text:p text:style-name="List_20_1_Content_Last"> pem - tento soubor obsahuje zpravidla jak tajný klíč tak k němu odpovídající veřejný klíč včetně veřejných klíčů a root certifikátu  autority, která veřejný klíč vystavila. Tento formát se používá pro služby, které nepodporují oddělené úložiště pro tajný a veřejný klíč např.  imap nebo postfix.</text:p></text:list-item></text:list></table:table-cell></table:table-row></table:table></draw:text-box></draw:frame></text:p>
      <text:p text:style-name="Text_20_body">1. V adresáři <text:span text:style-name="Emphasis">/etc/ssl/private</text:span> vygenerujeme tajný klíč</text:p>
      <table:table table:style-name="Table">
        <table:table-column table:style-name="odt_auto_style_table_column_15_1"/>
        <table:table-row>
          <table:table-cell office:value-type="string" table:style-name="tablecell">
            <text:p text:style-name="Preformatted_20_Text">openssl genrsa <text:span text:style-name="highlight_re5">-out</text:span> nazevdomeny.key <text:span text:style-name="highlight_nu0">2048</text:span></text:p>
          </table:table-cell>
        </table:table-row>
      </table:table>
      <text:p text:style-name="Text_20_body">2. Nyní ke klíči připravíme žádost o certifikát</text:p>
      <table:table table:style-name="Table">
        <table:table-column table:style-name="odt_auto_style_table_column_16_1"/>
        <table:table-row>
          <table:table-cell office:value-type="string" table:style-name="tablecell">
            <text:p text:style-name="Preformatted_20_Text">openssl req <text:span text:style-name="highlight_re5">-new</text:span> <text:span text:style-name="highlight_re5">-sha256</text:span> <text:span text:style-name="highlight_re5">-key</text:span> nazevdomeny.key <text:span text:style-name="highlight_re5">-out</text:span> nazevdomeny.csr</text:p>
          </table:table-cell>
        </table:table-row>
      </table:table>
      <text:p text:style-name="Text_20_body">3. Soubor </text:p>
      <text:p text:style-name="Preformatted_20_Text">nazevdomeny.csr</text:p>
      <text:p text:style-name="Text_20_body"> odešleme certifikační autoritě (dále probíhá podle podmínek příslušné autority)</text:p>
      <text:p text:style-name="Text_20_body">4. Jakmile je proces u autority hotov, obdržíme podepsaný certifikát. Tento certifikát následně uložíme ve tvaru <text:span text:style-name="Strong_20_Emphasis">nazevdomeny.crt</text:span> do adresáře <text:span text:style-name="Emphasis">/etc/ssl/certs</text:span>. Ze stránek naší certifikační autority si dále musíme stáhnou ChainFile a root certifikát naší autority.</text:p>
      <table:table table:style-name="Table">
        <table:table-column table:style-name="odt_auto_style_table_column_17_1"/>
        <table:table-column table:style-name="odt_auto_style_table_column_17_2"/>
        <table:table-row>
          <table:table-cell office:value-type="string" table:style-name="tablecell"/>
          <table:table-cell office:value-type="string" table:style-name="tablecell">
            <text:p text:style-name="tablealignleft"><text:span text:style-name="del">V našem případě využíváme certifikační autoritu <text:a xlink:type="simple" xlink:href="http://www.startssl.com/" text:style-name="Internet_20_link" text:visited-style-name="Visited_20_Internet_20_Link">StartSSL</text:a>,</text:span><text:note text:id="ftn0" text:note-class="footnote"><text:note-citation text:label="1)">1)</text:note-citation><text:note-body><text:p text:style-name="Text_20_body">K Opuštění StartSSL nás vede jeho postupné vyřazení z důvěryhodných certifikačních autorit - podrobnosti např. zde <text:a xlink:type="simple" xlink:href="https://www.root.cz/clanky/mozilla-rozhodla-zitra-prestane-verit-ca-wosign-a-startcom/?ic=index-tips&amp;icc=tip-2" text:style-name="Internet_20_link" text:visited-style-name="Visited_20_Internet_20_Link">Mozilla přestane důvěřovat certifikátům od StartSSL</text:a></text:p></text:note-body></text:note> /
V současné době přecházíme u standardních služeb na <text:a xlink:type="simple" xlink:href="https://letsencrypt.org/" text:style-name="Internet_20_link" text:visited-style-name="Visited_20_Internet_20_Link">Let’s Encrypt</text:a> - popis implementace viz. dále. Výše uvedený postup je možné použít pro vygenerování žádosti o certifikát pro jakoukoliv certifikační autoritu, kterou si vyberete - (Let’s Encrypt zatím neumí wildcard certifikaty, takže pokud se bez něj neobejdete, je nutné si certifikát u některé z jiných autorit zakoupit)
</text:p>
          </table:table-cell>
        </table:table-row>
      </table:table>
      <text:p text:style-name="Text_20_body">V našem případě tedy stáhneme do adresáře <text:span text:style-name="Emphasis">/etc/ssl/certs</text:span>soubory <text:span text:style-name="Strong_20_Emphasis">sub.class2.server.ca.pem</text:span> a <text:span text:style-name="Strong_20_Emphasis">ca.pem</text:span>. Následně vytvoříme společný soubor se všemi klíči (toto dělat nemusíte, pokud SSL certifikát použijete pouze v Apachi)</text:p>
      <table:table table:style-name="Table">
        <table:table-column table:style-name="odt_auto_style_table_column_18_1"/>
        <table:table-row>
          <table:table-cell office:value-type="string" table:style-name="tablecell">
            <text:p text:style-name="Preformatted_20_Text"><text:span text:style-name="highlight_kw2">cat</text:span> <text:span text:style-name="highlight_sy0">/</text:span>etc<text:span text:style-name="highlight_sy0">/</text:span>ssl<text:span text:style-name="highlight_sy0">/</text:span>private<text:span text:style-name="highlight_sy0">/</text:span>vasedomena.key <text:span text:style-name="highlight_sy0">/</text:span>etc<text:span text:style-name="highlight_sy0">/</text:span>ssl<text:span text:style-name="highlight_sy0">/</text:span>certs<text:span text:style-name="highlight_sy0">/</text:span>vasedomena.crt <text:span text:style-name="highlight_sy0">/</text:span>etc<text:span text:style-name="highlight_sy0">/</text:span>ssl<text:span text:style-name="highlight_sy0">/</text:span>certs<text:span text:style-name="highlight_sy0">/</text:span>sub.class2.server.ca.pem <text:span text:style-name="highlight_sy0">/</text:span>etc<text:span text:style-name="highlight_sy0">/</text:span>ssl<text:span text:style-name="highlight_sy0">/</text:span>certs<text:span text:style-name="highlight_sy0">/</text:span>ca.pem <text:span text:style-name="highlight_sy0">&gt;</text:span> <text:span text:style-name="highlight_sy0">/</text:span>etc<text:span text:style-name="highlight_sy0">/</text:span>ssl<text:span text:style-name="highlight_sy0">/</text:span>private<text:span text:style-name="highlight_sy0">/</text:span>vasedomena.pem</text:p>
          </table:table-cell>
        </table:table-row>
      </table:table>
      <text:h text:style-name="Heading_20_2" text:outline-level="2"><text:bookmark-start text:name="__RefHeading___self-signed_certifikat_18"/><text:bookmark-start text:name="self-signed_certifikat"/>Self-Signed certifikát<text:bookmark-end text:name="__RefHeading___self-signed_certifikat_18"/><text:bookmark-end text:name="self-signed_certifikat"/></text:h>
      <text:p text:style-name="Text_20_body">Někdy nám stačí certifikát, podepsaný sám sebou. Např. u méně důležitých služeb, kde potřebujeme šifrovat, ale nepotřebujeme ověřený certifikát, vydaný autoritou.
Vygenerování takového certifikátu probíhá obdobně, jako v předchozím případě:</text:p>
      <text:p text:style-name="Text_20_body">1. V adresáři <text:span text:style-name="Emphasis">/etc/ssl/private</text:span> vygenerujeme tajný klíč</text:p>
      <table:table table:style-name="Table">
        <table:table-column table:style-name="odt_auto_style_table_column_19_1"/>
        <table:table-row>
          <table:table-cell office:value-type="string" table:style-name="tablecell">
            <text:p text:style-name="Preformatted_20_Text">openssl genrsa <text:span text:style-name="highlight_re5">-out</text:span> nazevdomeny.key <text:span text:style-name="highlight_nu0">2048</text:span></text:p>
          </table:table-cell>
        </table:table-row>
      </table:table>
      <text:p text:style-name="Text_20_body">2. Nyní ke klíči připravíme žádost o certifikát</text:p>
      <table:table table:style-name="Table">
        <table:table-column table:style-name="odt_auto_style_table_column_20_1"/>
        <table:table-row>
          <table:table-cell office:value-type="string" table:style-name="tablecell">
            <text:p text:style-name="Preformatted_20_Text">openssl req <text:span text:style-name="highlight_re5">-new</text:span> <text:span text:style-name="highlight_re5">-key</text:span> nazevdomeny.key <text:span text:style-name="highlight_re5">-out</text:span> nazevdomeny.csr</text:p>
          </table:table-cell>
        </table:table-row>
      </table:table>
      <text:p text:style-name="Text_20_body">3. Následně vytvoříme certifikát, který podepíšeme stejný klíčem. Parametr <text:span text:style-name="Strong_20_Emphasis">days</text:span> můžeme nastavit libovolně a určuje délku platnosti certifikátu.</text:p>
      <table:table table:style-name="Table">
        <table:table-column table:style-name="odt_auto_style_table_column_21_1"/>
        <table:table-row>
          <table:table-cell office:value-type="string" table:style-name="tablecell">
            <text:p text:style-name="Preformatted_20_Text">openssl x509 <text:span text:style-name="highlight_re5">-req</text:span> <text:span text:style-name="highlight_re5">-days</text:span> <text:span text:style-name="highlight_nu0">365</text:span> <text:span text:style-name="highlight_re5">-in</text:span> nazevdomeny.csr <text:span text:style-name="highlight_re5">-signkey</text:span> nazevdomeny.key <text:span text:style-name="highlight_re5">-out</text:span> nazevdomeny.crt</text:p>
          </table:table-cell>
        </table:table-row>
      </table:table>
      <text:p text:style-name="Text_20_body">A máme hotovo.</text:p>
      <text:h text:style-name="Heading_20_2" text:outline-level="2"><text:bookmark-start text:name="__RefHeading___overeni_prislusnosti_dvojice_private_a_public_key_k_sobe_19"/><text:bookmark-start text:name="overeni_prislusnosti_dvojice_private_a_public_key_k_sobe"/>Ověření příslušnosti dvojice private a public key k sobě<text:bookmark-end text:name="__RefHeading___overeni_prislusnosti_dvojice_private_a_public_key_k_sobe_19"/><text:bookmark-end text:name="overeni_prislusnosti_dvojice_private_a_public_key_k_sobe"/></text:h>
      <text:p text:style-name="Text_20_body">openssl rsa -noout -modulus -in test.key  | openssl md5</text:p>
      <text:p text:style-name="Text_20_body">openssl x509 -noout -modulus -in test.crt | openssl md5</text:p>
      <text:h text:style-name="Heading_20_2" text:outline-level="2"><text:bookmark-start text:name="__RefHeading___chyby_v_knihovne_openssl_20"/><text:bookmark-start text:name="chyby_v_knihovne_openssl"/>Chyby v knihovně OpenSSL<text:bookmark-end text:name="__RefHeading___chyby_v_knihovne_openssl_20"/><text:bookmark-end text:name="chyby_v_knihovne_openssl"/></text:h>
      <text:p text:style-name="Text_20_body">Začátkem dubna 2014 se objevila nepříjmená chyba v knihovně OpenSSL, která umožnuje ve verzi 1.0.1 útocníkům zjistit tajné klíče SSL certifikátů a následně dešifrovat hesla.</text:p>
      <text:p text:style-name="Text_20_body">Chyba se týká verze OpenSSL 1.0.1 - 1.0.1f a je opravena až od verze 1.0.1g</text:p>
      <text:list text:style-name="List_20_1" text:continue-numbering="false">
        <text:list-item>
          <text:p text:style-name="List_20_1_Content_First"> OpenSSL 1.0.1 through 1.0.1f (inclusive) are vulnerable</text:p>
        </text:list-item>
        <text:list-item>
          <text:p text:style-name="List_20_1_Content"> OpenSSL 1.0.1g is NOT vulnerable</text:p>
        </text:list-item>
        <text:list-item>
          <text:p text:style-name="List_20_1_Content"> OpenSSL 1.0.0 branch is NOT vulnerable</text:p>
        </text:list-item>
        <text:list-item>
          <text:p text:style-name="List_20_1_Content_Last"> OpenSSL 0.9.8 branch is NOT vulnerable</text:p>
        </text:list-item>
      </text:list>
      <text:p text:style-name="Text_20_body"><draw:frame draw:style-name="mediacenter" draw:name="0" text:anchor-type="paragraph" draw:z-index="0" svg:width="2.6458333333333cm" svg:height="3.2044843597263cm"><draw:image xlink:href="Pictures/13d7c3fa13d40e7c539470cdc00ebf39.png" xlink:type="simple" xlink:show="embed" xlink:actuate="onLoad"/></draw:frame></text:p>
      <text:p text:style-name="Text_20_body"><text:span text:style-name="Strong_20_Emphasis">Tyto verze OS jsou chybou dotčeni</text:span>:</text:p>
      <text:list text:style-name="List_20_1" text:continue-numbering="false">
        <text:list-item>
          <text:p text:style-name="List_20_1_Content_First"> Debian Wheezy (stable), OpenSSL 1.0.1e-2+deb7u4  (<text:span text:style-name="Strong_20_Emphasis">opravuje balik 1.0.1e-2+deb7u7</text:span>)</text:p>
        </text:list-item>
        <text:list-item>
          <text:p text:style-name="List_20_1_Content"> Ubuntu 12.04.4 LTS, OpenSSL 1.0.1-4ubuntu5.11</text:p>
        </text:list-item>
        <text:list-item>
          <text:p text:style-name="List_20_1_Content"> CentOS 6.5, OpenSSL 1.0.1e-15 (<text:span text:style-name="Strong_20_Emphasis">opravuje balik 1.0.1e-16</text:span>)</text:p>
        </text:list-item>
        <text:list-item>
          <text:p text:style-name="List_20_1_Content"> Fedora 18, OpenSSL 1.0.1e-4</text:p>
        </text:list-item>
        <text:list-item>
          <text:p text:style-name="List_20_1_Content"> OpenBSD 5.3 (OpenSSL 1.0.1c 10 May 2012) and 5.4 (OpenSSL 1.0.1c 10 May 2012)</text:p>
        </text:list-item>
        <text:list-item>
          <text:p text:style-name="List_20_1_Content"> FreeBSD 10.0 - OpenSSL 1.0.1e 11 Feb 2013</text:p>
        </text:list-item>
        <text:list-item>
          <text:p text:style-name="List_20_1_Content"> NetBSD 5.0.2 (OpenSSL 1.0.1e)</text:p>
        </text:list-item>
        <text:list-item>
          <text:p text:style-name="List_20_1_Content_Last"> OpenSUSE 12.2 (OpenSSL 1.0.1c)</text:p>
        </text:list-item>
      </text:list>
      <text:p text:style-name="Text_20_body"><text:span text:style-name="Strong_20_Emphasis">Je nutné o nejdříve provést aktualizaci uvedených systémů a po provedené aktualizaci je nutno provést regenerování všech SSL certifikátů na serveru a změne hesel v aplikacích, které SSL připojení používají !!</text:span></text:p>
      <text:p text:style-name="Text_20_body">Starsi verze OS jsou bezchybne:</text:p>
      <text:list text:style-name="List_20_1" text:continue-numbering="false">
        <text:list-item>
          <text:p text:style-name="List_20_1_Content_First"> Debian Squeeze (oldstable), OpenSSL 0.9.8o-4squeeze14</text:p>
        </text:list-item>
        <text:list-item>
          <text:p text:style-name="List_20_1_Content"> SUSE Linux Enterprise Server</text:p>
        </text:list-item>
        <text:list-item>
          <text:p text:style-name="List_20_1_Content"> FreeBSD 8.4 - OpenSSL 0.9.8y 5 Feb 2013</text:p>
        </text:list-item>
        <text:list-item>
          <text:p text:style-name="List_20_1_Content"> FreeBSD 9.2 - OpenSSL 0.9.8y 5 Feb 2013</text:p>
        </text:list-item>
        <text:list-item>
          <text:p text:style-name="List_20_1_Content"> FreeBSD 10.0p1 - OpenSSL 1.0.1g (At 8 Apr 18:27:46 2014 UTC)</text:p>
        </text:list-item>
        <text:list-item>
          <text:p text:style-name="List_20_1_Content_Last"> FreeBSD Ports - OpenSSL 1.0.1g (At 7 Apr 21:46:40 2014 UTC)</text:p>
        </text:list-item>
      </text:list>
      <text:p text:style-name="Text_20_body"><text:span text:style-name="Strong_20_Emphasis">Diagnostika</text:span></text:p>
      <text:p text:style-name="Text_20_body">Otestovat je možno aktuální verzí <text:a xlink:type="simple" xlink:href="http://man.cx/nmap" text:style-name="Internet_20_link" text:visited-style-name="Visited_20_Internet_20_Link">nmap</text:a> - <text:a xlink:type="simple" xlink:href="http://nmap.org/download.html" text:style-name="Internet_20_link" text:visited-style-name="Visited_20_Internet_20_Link">http://nmap.org/download.html</text:a></text:p>
      <text:p text:style-name="Preformatted_20_Text">nmap -sV --script=ssl-heartbleed &lt;adresa&gt;</text:p>
      <text:p text:style-name="Text_20_body">Podrobnosti o celé problematice je možné najít zde - <text:a xlink:type="simple" xlink:href="http://heartbleed.com/" text:style-name="Internet_20_link" text:visited-style-name="Visited_20_Internet_20_Link">http://heartbleed.com/</text:a></text:p>
      <text:p text:style-name="Text_20_body">Další zajímavé informace:</text:p>
      <text:list text:style-name="List_20_1" text:continue-numbering="false">
        <text:list-item>
          <text:p text:style-name="List_20_1_Content_First"> <text:a xlink:type="simple" xlink:href="http://blog.nic.cz/2014/04/14/jak-heartbleed-poukazal-na-slabiny-certifikacnich-autorit/" text:style-name="Internet_20_link" text:visited-style-name="Visited_20_Internet_20_Link">http://blog.nic.cz/2014/04/14/jak-heartbleed-poukazal-na-slabiny-certifikacnich-autorit/</text:a></text:p>
        </text:list-item>
        <text:list-item>
          <text:p text:style-name="List_20_1_Content"> <text:a xlink:type="simple" xlink:href="http://www.root.cz/clanky/heartbleed-bug-vazna-zranitelnost-v-openssl/#ic=kolotoc-header&amp;icc=heartbleed-bug-vazna-zranitelnost-v-openssl" text:style-name="Internet_20_link" text:visited-style-name="Visited_20_Internet_20_Link">http://www.root.cz/clanky/heartbleed-bug-vazna-zranitelnost-v-openssl/#ic=kolotoc-header&amp;icc=heartbleed-bug-vazna-zranitelnost-v-openssl</text:a></text:p>
        </text:list-item>
        <text:list-item>
          <text:p text:style-name="List_20_1_Content_Last"> <text:a xlink:type="simple" xlink:href="http://blog.existentialize.com/diagnosis-of-the-openssl-heartbleed-bug.html" text:style-name="Internet_20_link" text:visited-style-name="Visited_20_Internet_20_Link">http://blog.existentialize.com/diagnosis-of-the-openssl-heartbleed-bug.htm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hosting:ssl</dc:title>
  </office:meta>
</office:document-meta>
</file>