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owto:hosting:pgsql_instalace"/><text:bookmark-start text:name="__RefHeading___postgresql_instalace_konfigurace_1"/><text:bookmark-start text:name="postgresql_instalace_konfigurace"/>PostgreSQL (Instalace, konfigurace)<text:bookmark-end text:name="__RefHeading___postgresql_instalace_konfigurace_1"/><text:bookmark-end text:name="postgresql_instalace_konfigurace"/></text:h>
      <text:p text:style-name="Text_20_body"><text:a xlink:type="simple" xlink:href="https://wiki.debian.org/PostgreSql" text:style-name="Internet_20_link" text:visited-style-name="Visited_20_Internet_20_Link">https://wiki.debian.org/PostgreSql</text:a></text:p>
      <text:h text:style-name="Heading_20_2" text:outline-level="2"><text:bookmark-start text:name="__RefHeading___prikazy_2"/><text:bookmark-start text:name="prikazy"/>Prikazy<text:bookmark-end text:name="__RefHeading___prikazy_2"/><text:bookmark-end text:name="prikazy"/></text:h>
      <text:list text:style-name="List_20_1" text:continue-numbering="false">
        <text:list-item>
          <text:p text:style-name="List_20_1_Content_First"> Vstup do konzole (na Debianu?)</text:p>
          <text:list text:style-name="List_20_1">
            <text:list-item>
              <text:p text:style-name="List_20_1_Content"> <text:span text:style-name="Source_20_Text">su - postgres</text:span></text:p>
            </text:list-item>
            <text:list-item>
              <text:p text:style-name="List_20_1_Content"> <text:span text:style-name="Source_20_Text">psql</text:span></text:p>
            </text:list-item>
          </text:list>
        </text:list-item>
        <text:list-item>
          <text:p text:style-name="List_20_1_Content"> Vytvoreni spravcovskeho uctu</text:p>
          <text:list text:style-name="List_20_1">
            <text:list-item>
              <text:p text:style-name="List_20_1_Content_Last"> <text:span text:style-name="Source_20_Text">CREATE USER jmeno WITH SUPERUSER ENCRYPTED PASSWORD 'heslo';</text:span></text:p>
            </text:list-item>
          </text:list>
        </text:list-item>
      </text:list>
      <text:h text:style-name="Heading_20_2" text:outline-level="2"><text:bookmark-start text:name="__RefHeading___zalohovani_3"/><text:bookmark-start text:name="zalohovani"/>Zalohovani<text:bookmark-end text:name="__RefHeading___zalohovani_3"/><text:bookmark-end text:name="zalohovani"/></text:h>
      <text:p text:style-name="Text_20_body">Spousteno cronem pod uzivatelem postgres</text:p>
      <text:list text:style-name="List_20_1" text:continue-numbering="false">
        <text:list-item>
          <text:p text:style-name="List_20_1_Content_First"> <text:span text:style-name="Source_20_Text">pg_dumpall -f jmeno_souboru.sql</text:span> - provede dump celeho clusteru, tj. vsech databazi vcetne roli a schemat </text:p>
        </text:list-item>
        <text:list-item>
          <text:p text:style-name="List_20_1_Content_Last"> <text:span text:style-name="Source_20_Text">pg_dump davical -f jmeno_souboru.sql</text:span> - provede dump pouze obsahu zvolene databaze</text:p>
        </text:list-item>
      </text:list>
      <text:h text:style-name="Heading_20_3" text:outline-level="3"><text:bookmark-start text:name="__RefHeading___upgrade_4"/><text:bookmark-start text:name="upgrade"/>Upgrade<text:bookmark-end text:name="__RefHeading___upgrade_4"/><text:bookmark-end text:name="upgrade"/></text:h>
      <text:p text:style-name="Text_20_body">Popisujeme upgrade z verze 9.1 na 9.4</text:p>
      <text:p text:style-name="Preformatted_20_Text">su postgres<text:line-break/>pg_dropcluster --stop 9.4 main<text:s text:c="2"/>#zatavime defaultne nainstalovany cluster<text:line-break/>pg_upgradecluster -v 9.4 9.1 main<text:s text:c="3"/>#pg_upgradecluster -v NEW OLD main<text:line-break/>...<text:line-break/>Fixing hardcoded library paths for stored procedures...<text:line-break/>Upgrading database czfmapa...<text:line-break/>Analyzing database czfmapa...<text:line-break/>Fixing hardcoded library paths for stored procedures...<text:line-break/>Upgrading database template1...<text:line-break/>Analyzing database template1...<text:line-break/>Fixing hardcoded library paths for stored procedures...<text:line-break/>Upgrading database hosts...<text:line-break/>Analyzing database hosts...<text:line-break/>Fixing hardcoded library paths for stored procedures...<text:line-break/>Upgrading database nagios...<text:line-break/>Analyzing database nagios...<text:line-break/>Fixing hardcoded library paths for stored procedures...<text:line-break/>Upgrading database postgres...<text:line-break/>Analyzing database postgres...<text:line-break/>Fixing hardcoded library paths for stored procedures...<text:line-break/>Upgrading database davical...<text:line-break/>Analyzing database davical...<text:line-break/>Re-enabling connections to the old cluster...<text:line-break/>Re-enabling connections to the new cluster...<text:line-break/>Copying old configuration files...<text:line-break/>Copying old start.conf...<text:line-break/>Copying old pg_ctl.conf...<text:line-break/>Copying old server.crt...<text:line-break/>Copying old server.key...<text:line-break/>Stopping target cluster...<text:line-break/>Stopping old cluster...<text:line-break/>Disabling automatic startup of old cluster...<text:line-break/>Configuring old cluster to use a different port (5433)...<text:line-break/>Starting target cluster on the original port...<text:line-break/>Success. Please check that the upgraded cluster works. If it does,<text:line-break/>you can remove the old cluster with pg_dropcluster 9.1 main<text:line-break/><text:line-break/>postgres@dev:~$ psql <text:line-break/>psql (9.4.24)<text:line-break/>Type "help" for help.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howto:hosting:pgsql_instalace</dc:title>
  </office:meta>
</office:document-meta>
</file>