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9901fce240cd8f30757b777813272ee.svg"/>
  <manifest:file-entry manifest:media-type="image/png" manifest:full-path="Pictures/3849c4fdd324513804933289d1bef739.png"/>
  <manifest:file-entry manifest:media-type="image/png" manifest:full-path="Pictures/3f19b369ed509bd4731ebdd01e59db4d.png"/>
  <manifest:file-entry manifest:media-type="image/png" manifest:full-path="Pictures/a862cdc893e2feb155b1f5bb7e6d715b.png"/>
  <manifest:file-entry manifest:media-type="image/png" manifest:full-path="Pictures/e318c6dbb64b1005a0dfb6b772675c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davical"/><text:bookmark-start text:name="__RefHeading___davical_-_kalendarovy_server_1"/><text:bookmark-start text:name="davical_-_kalendarovy_server"/>DaviCal - Kalendářový server<text:bookmark-end text:name="__RefHeading___davical_-_kalendarovy_server_1"/><text:bookmark-end text:name="davical_-_kalendarovy_server"/></text:h>
      <text:p text:style-name="Text_20_body">DaviCal je server, umožnující provoz uživatelských kalendářů včetně sdílených kalendářů a uložiště kontaktů pomocí protkolu CalDAV / CarDAV.</text:p>
      <text:h text:style-name="Heading_20_2" text:outline-level="2"><text:bookmark-start text:name="__RefHeading___server_2"/><text:bookmark-start text:name="server"/>Server<text:bookmark-end text:name="__RefHeading___server_2"/><text:bookmark-end text:name="server"/></text:h>
      <text:p text:style-name="Text_20_body"><text:a xlink:type="simple" xlink:href="http://www.davical.org/" text:style-name="Internet_20_link" text:visited-style-name="Visited_20_Internet_20_Link">http://www.davical.org/</text:a></text:p>
      <text:h text:style-name="Heading_20_3" text:outline-level="3"><text:bookmark-start text:name="__RefHeading___instalace_davical_3"/><text:bookmark-start text:name="instalace_davical"/>Instalace Davical<text:bookmark-end text:name="__RefHeading___instalace_davical_3"/><text:bookmark-end text:name="instalace_davical"/></text:h>
      <text:list text:style-name="List_20_1" text:continue-numbering="false">
        <text:list-item>
          <text:p text:style-name="List_20_1_Content_First"> Debian balicek <text:span text:style-name="Source_20_Text">davical</text:span></text:p>
        </text:list-item>
        <text:list-item>
          <text:p text:style-name="List_20_1_Content_Last"> Databaze PostgreSQL</text:p>
        </text:list-item>
      </text:list>
      <text:p text:style-name="Text_20_body"><draw:frame draw:style-name="media" draw:name="0" text:anchor-type="as-char" draw:z-index="0" svg:width="" svg:rel-width="100%" svg:height="0cm"><draw:image xlink:href="Pictures/59901fce240cd8f30757b777813272ee.svg" xlink:type="simple" xlink:show="embed" xlink:actuate="onLoad"/></draw:frame></text:p>
      <text:h text:style-name="Heading_20_3" text:outline-level="3"><text:bookmark-start text:name="__RefHeading___administrace_4"/><text:bookmark-start text:name="administrace"/>Administrace<text:bookmark-end text:name="__RefHeading___administrace_4"/><text:bookmark-end text:name="administrace"/></text:h>
      <text:p text:style-name="Text_20_body">Davical ma po úspěšné instalaci dostupné webové rozhraní na webové adrese, kterou jsme nastavili při instalaci Např. <text:span text:style-name="Source_20_Text">https://server/cal</text:span>. Po zadání této adresy do prohlížeče se zobrazí přihlašovací login:</text:p>
      <text:p text:style-name="Text_20_body"><draw:frame draw:style-name="media" draw:name="1" text:anchor-type="as-char" draw:z-index="1" svg:width="15.875cm" svg:height="6.0429926560588cm"><draw:image xlink:href="Pictures/3849c4fdd324513804933289d1bef739.png" xlink:type="simple" xlink:show="embed" xlink:actuate="onLoad"/></draw:frame></text:p>
      <text:p text:style-name="Text_20_body">prihlasime se pridelenym loginem. Pokud jsme heslo zapomneli, muzem si nechat zaslat na registrovany e-mail.
Po prihlaseni uvidime hlavni stranku administrace:</text:p>
      <text:p text:style-name="Text_20_body"><draw:frame draw:style-name="media" draw:name="2" text:anchor-type="as-char" draw:z-index="2" svg:width="13.229166666667cm" svg:height="9.2299591257925cm"><draw:image xlink:href="Pictures/3f19b369ed509bd4731ebdd01e59db4d.png" xlink:type="simple" xlink:show="embed" xlink:actuate="onLoad"/></draw:frame></text:p>
      <text:p text:style-name="Text_20_body">Nyni vybereme v menu volbu <text:span text:style-name="Strong_20_Emphasis">User Function &gt; View My Details</text:span>. Dostaneme se na konfiguracni stranku, kde si muzeme zmenit heslo, zmenit e-mail a pripadne zmenit i pristupova prava.</text:p>
      <text:p text:style-name="Text_20_body"><draw:frame draw:style-name="media" draw:name="3" text:anchor-type="as-char" draw:z-index="3" svg:width="29.739166666667cm" style:rel-width="100%" svg:height="11.482916666667cm" style:rel-height="scale"><draw:image xlink:href="Pictures/a862cdc893e2feb155b1f5bb7e6d715b.png" xlink:type="simple" xlink:show="embed" xlink:actuate="onLoad"/></draw:frame></text:p>
      <text:list text:style-name="List_20_1" text:continue-numbering="false">
        <text:list-item>
          <text:p text:style-name="List_20_1_Content_First"> Po prvnim prihlaseni nezapomente zmenit heslo</text:p>
        </text:list-item>
        <text:list-item>
          <text:p text:style-name="List_20_1_Content"> Dejte pozor, aby sedel zadany e-mail s opravdovym e-mailem, ktery pouzivate. Tuto adresu pouzivaji ostatni k zasilani pozvanek na udalosti v kalendari, ktere s vami planuji.</text:p>
        </text:list-item>
        <text:list-item>
          <text:p text:style-name="List_20_1_Content"> Pomoci volby <text:span text:style-name="Strong_20_Emphasis">Group Memberships</text:span> nastavujete sve clenstvi ve skupinach. Pomoci skupin se potom ridi pristupy do kalendari ostatnich, ktere mate videt.</text:p>
        </text:list-item>
        <text:list-item>
          <text:p text:style-name="List_20_1_Content"> Pokud chceme nekomu pridelit pravo videt nebo jinak manupulovat s vasim kalendarem, provedete to v sekci <text:span text:style-name="Strong_20_Emphasis">Principal Grants</text:span></text:p>
        </text:list-item>
        <text:list-item>
          <text:p text:style-name="List_20_1_Content_Last"> Prideleni prava prohlizet vas kalendar muzete take casove omezit pomoci ticketu s datem expirace</text:p>
        </text:list-item>
      </text:list>
      <text:p text:style-name="Text_20_body"><draw:frame draw:style-name="media" draw:name="4" text:anchor-type="as-char" draw:z-index="4" svg:width="15.213541666667cm" svg:height="4.8683333333333cm"><draw:image xlink:href="Pictures/e318c6dbb64b1005a0dfb6b772675c9a.png" xlink:type="simple" xlink:show="embed" xlink:actuate="onLoad"/></draw:frame></text:p>
      <text:list text:style-name="List_20_1" text:continue-numbering="false">
        <text:list-item>
          <text:p text:style-name="List_20_1_Content_First"> Muzete si vytvorit libovolny pocet adresarovych ulozist a kalendaru. KAzde polozce je mozne definovat oddelena prava, tj. muzete mit uloziste soukromych a firemnich kontaktu apod.</text:p>
        </text:list-item>
        <text:list-item>
          <text:p text:style-name="List_20_1_Content_Last"> Je mozne nastavit i nacitani externich akelndaru s jinych aplikaci</text:p>
        </text:list-item>
      </text:list>
      <text:h text:style-name="Heading_20_2" text:outline-level="2"><text:bookmark-start text:name="__RefHeading___klient_5"/><text:bookmark-start text:name="klient"/>Klient<text:bookmark-end text:name="__RefHeading___klient_5"/><text:bookmark-end text:name="klient"/></text:h>
      <text:p text:style-name="Text_20_body">Na desktopu bude fungovat ve všech klientech, kteří umí rozšíření protokolu CalDAV. Já jsem testoval na Thunderbirdu / Icedove.</text:p>
      <text:h text:style-name="Heading_20_3" text:outline-level="3"><text:bookmark-start text:name="__RefHeading___desktop_6"/><text:bookmark-start text:name="desktop"/>Desktop<text:bookmark-end text:name="__RefHeading___desktop_6"/><text:bookmark-end text:name="desktop"/></text:h>
      <text:h text:style-name="Heading_20_4" text:outline-level="4"><text:bookmark-start text:name="__RefHeading___thunderbidicedove_7"/><text:bookmark-start text:name="thunderbidicedove"/>Thunderbid / Icedove<text:bookmark-end text:name="__RefHeading___thunderbidicedove_7"/><text:bookmark-end text:name="thunderbidicedove"/></text:h>
      <text:list text:style-name="List_20_1" text:continue-numbering="false">
        <text:list-item>
          <text:p text:style-name="List_20_1_Content_First"> Kalendář je funční po instalaci rozšíření <text:span text:style-name="Strong_20_Emphasis">lightning</text:span> (Debian: <text:span text:style-name="Source_20_Text">iceowl-extension</text:span>; Ubuntu: <text:span text:style-name="Source_20_Text">xul-ext-lightning</text:span>; Windows: <draw:frame draw:style-name="media" draw:name="5" text:anchor-type="as-char" draw:z-index="5" svg:width="" svg:rel-width="100%" svg:height="0cm"><draw:image xlink:href="Pictures/59901fce240cd8f30757b777813272ee.svg" xlink:type="simple" xlink:show="embed" xlink:actuate="onLoad"/></draw:frame>)</text:p>
        </text:list-item>
        <text:list-item>
          <text:p text:style-name="List_20_1_Content_Last"> Podpora synchronizace adresare potom funguje po nainstalovani tohoto pluginu: <text:a xlink:type="simple" xlink:href="http://www.sogo.nu/files/downloads/extensions/sogo-connector-24.0.5.xpi" text:style-name="Internet_20_link" text:visited-style-name="Visited_20_Internet_20_Link">http://www.sogo.nu/files/downloads/extensions/sogo-connector-24.0.5.xpi</text:a></text:p>
        </text:list-item>
      </text:list>
      <text:h text:style-name="Heading_20_4" text:outline-level="4"><text:bookmark-start text:name="__RefHeading___outlook_8"/><text:bookmark-start text:name="outlook"/>Outlook<text:bookmark-end text:name="__RefHeading___outlook_8"/><text:bookmark-end text:name="outlook"/></text:h>
      <text:p text:style-name="Text_20_body">(Bud pres plugin, popr. je pokud pouzivame OpenChange)</text:p>
      <text:p text:style-name="Text_20_body"><draw:frame draw:style-name="media" draw:name="6" text:anchor-type="as-char" draw:z-index="6" svg:width="" svg:rel-width="100%" svg:height="0cm"><draw:image xlink:href="Pictures/59901fce240cd8f30757b777813272ee.sv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://wiki.davical.org/w/CalDAV_Clients" text:style-name="Internet_20_link" text:visited-style-name="Visited_20_Internet_20_Link">http://wiki.davical.org/w/CalDAV_Clients</text:a></text:p>
        </text:list-item>
      </text:list>
      <text:h text:style-name="Heading_20_4" text:outline-level="4"><text:bookmark-start text:name="__RefHeading___webmail_9"/><text:bookmark-start text:name="webmail"/>Webmail<text:bookmark-end text:name="__RefHeading___webmail_9"/><text:bookmark-end text:name="webmail"/></text:h>
      <text:p text:style-name="Text_20_body"><draw:frame draw:style-name="media" draw:name="7" text:anchor-type="as-char" draw:z-index="7" svg:width="" svg:rel-width="100%" svg:height="0cm"><draw:image xlink:href="Pictures/59901fce240cd8f30757b777813272ee.svg" xlink:type="simple" xlink:show="embed" xlink:actuate="onLoad"/></draw:frame></text:p>
      <text:h text:style-name="Heading_20_4" text:outline-level="4"><text:bookmark-start text:name="__RefHeading___android_10"/><text:bookmark-start text:name="android"/>Android<text:bookmark-end text:name="__RefHeading___android_10"/><text:bookmark-end text:name="android"/></text:h>
      <text:p text:style-name="Text_20_body"><draw:frame draw:style-name="media" draw:name="8" text:anchor-type="as-char" draw:z-index="8" svg:width="" svg:rel-width="100%" svg:height="0cm"><draw:image xlink:href="Pictures/59901fce240cd8f30757b777813272ee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davical</dc:title>
  </office:meta>
</office:document-meta>
</file>