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4464197e52ec730312d40bb417accbf.jpg"/>
  <manifest:file-entry manifest:media-type="image/jpeg" manifest:full-path="Pictures/be5a439b2e7d2fd8c56f2a45d6ec76f7.jpg"/>
  <manifest:file-entry manifest:media-type="image/jpeg" manifest:full-path="Pictures/e93e2b5d3ffc137750d22e70a847d652.jpg"/>
  <manifest:file-entry manifest:media-type="image/jpeg" manifest:full-path="Pictures/35abf683fb1f5c84997dae115a40d6d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electro:unreadable_ic_labels"/><text:bookmark-start text:name="__RefHeading___unreadable_ic_labels_1"/><text:bookmark-start text:name="unreadable_ic_labels"/>Unreadable IC labels<text:bookmark-end text:name="__RefHeading___unreadable_ic_labels_1"/><text:bookmark-end text:name="unreadable_ic_labels"/></text:h>
      <text:p text:style-name="Text_20_body"><text:a xlink:type="simple" xlink:href="https://electronics.stackexchange.com/questions/5186/how-to-read-the-text-printed-on-top-of-every-ic" text:style-name="Internet_20_link" text:visited-style-name="Visited_20_Internet_20_Link">https://electronics.stackexchange.com/questions/5186/how-to-read-the-text-printed-on-top-of-every-ic</text:a></text:p>
      <text:h text:style-name="Heading_20_2" text:outline-level="2"><text:bookmark-start text:name="__RefHeading___white_marker_2"/><text:bookmark-start text:name="white_marker"/>White marker<text:bookmark-end text:name="__RefHeading___white_marker_2"/><text:bookmark-end text:name="white_marker"/></text:h>
      <text:p text:style-name="Text_20_body"><draw:a xlink:type="simple" xlink:href="http://i.stack.imgur.com/8XbQn.jpg"><draw:frame draw:style-name="media" draw:name="0" text:anchor-type="as-char" draw:z-index="0" svg:width="23.389166666667cm" style:rel-width="100%" svg:height="18.415cm" style:rel-height="scale"><draw:image xlink:href="Pictures/94464197e52ec730312d40bb417accbf.jpg" xlink:type="simple" xlink:show="embed" xlink:actuate="onLoad"/></draw:frame></draw:a></text:p>
      <text:h text:style-name="Heading_20_2" text:outline-level="2"><text:bookmark-start text:name="__RefHeading___chalk_3"/><text:bookmark-start text:name="chalk"/>Chalk<text:bookmark-end text:name="__RefHeading___chalk_3"/><text:bookmark-end text:name="chalk"/></text:h>
      <text:p text:style-name="Text_20_body">1. Clean up the text with a cotton swab dipped in rubbing alcohol.</text:p>
      <text:p text:style-name="Text_20_body"><draw:a xlink:type="simple" xlink:href="http://i.stack.imgur.com/mz64F.jpg"><draw:frame draw:style-name="media" draw:name="1" text:anchor-type="as-char" draw:z-index="1" svg:width="21.166666666667cm" style:rel-width="100%" svg:height="15.875cm" style:rel-height="scale"><draw:image xlink:href="Pictures/be5a439b2e7d2fd8c56f2a45d6ec76f7.jpg" xlink:type="simple" xlink:show="embed" xlink:actuate="onLoad"/></draw:frame></draw:a></text:p>
      <text:p text:style-name="Text_20_body">2. Wait for the alcohol to evaporate and rub yellow or white chalk on markings.</text:p>
      <text:p text:style-name="Text_20_body"><draw:a xlink:type="simple" xlink:href="http://i.stack.imgur.com/vQ4tF.jpg"><draw:frame draw:style-name="media" draw:name="2" text:anchor-type="as-char" draw:z-index="2" svg:width="21.166666666667cm" style:rel-width="100%" svg:height="15.875cm" style:rel-height="scale"><draw:image xlink:href="Pictures/e93e2b5d3ffc137750d22e70a847d652.jpg" xlink:type="simple" xlink:show="embed" xlink:actuate="onLoad"/></draw:frame></draw:a></text:p>
      <text:p text:style-name="Text_20_body">3. Wipe gently with a cotton swab and bingo!</text:p>
      <text:p text:style-name="Text_20_body"><draw:a xlink:type="simple" xlink:href="http://i.stack.imgur.com/RhWBb.jpg"><draw:frame draw:style-name="media" draw:name="3" text:anchor-type="as-char" draw:z-index="3" svg:width="21.166666666667cm" style:rel-width="100%" svg:height="15.875cm" style:rel-height="scale"><draw:image xlink:href="Pictures/35abf683fb1f5c84997dae115a40d6d3.jp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electro:unreadable_ic_labels</dc:title>
  </office:meta>
</office:document-meta>
</file>