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4f62996f84c7ee8cff791ee48c58b9.png"/>
  <manifest:file-entry manifest:media-type="image/png" manifest:full-path="Pictures/7c26c279e9b70ac809d2672e215396da.png"/>
  <manifest:file-entry manifest:media-type="image/jpeg" manifest:full-path="Pictures/bd0e43e39aad0a5a852834e477941e03.jpg"/>
  <manifest:file-entry manifest:media-type="image/jpeg" manifest:full-path="Pictures/bfeeb8926461217564cdabd64bf25c4c.jpg"/>
  <manifest:file-entry manifest:media-type="image/jpeg" manifest:full-path="Pictures/3050ec4f7c307be60559f005163da6a7.jpg"/>
  <manifest:file-entry manifest:media-type="image/jpeg" manifest:full-path="Pictures/d90cf2cca283441a547dee00cedb49e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electro:smd_beginners"/><text:bookmark-start text:name="__RefHeading___smd_for_beginners_1"/><text:bookmark-start text:name="smd_for_beginners"/>SMD for Beginners<text:bookmark-end text:name="__RefHeading___smd_for_beginners_1"/><text:bookmark-end text:name="smd_for_beginners"/></text:h>
      <text:p text:style-name="Text_20_body">Here is mirrored 1200dpi PCB template for simple SMD 555 led flasher ready for toner transfer:
<draw:frame draw:style-name="media" draw:name="0" text:anchor-type="as-char" draw:z-index="0" svg:width="5.2916666666667cm" svg:height="4.9740711492178cm"><draw:image xlink:href="Pictures/cd4f62996f84c7ee8cff791ee48c58b9.png" xlink:type="simple" xlink:show="embed" xlink:actuate="onLoad"/></draw:frame></text:p>
      <text:p text:style-name="Text_20_body">I was mostly using 1206 footprints as most parts will fit this size and it's still posible to comfortably route between legs. 0805 is also quite universal if you design PCB.
For capacitors i've used "C 6032" footprint just because i've had some slightly bigger caps at the hand, but it can also take much smaller capacitors, when populated by hand.</text:p>
      <text:p text:style-name="Text_20_body">Circuit is quite simple and it's meant just for learning of SMD soldering. It's basic 555 astable multivibrator with led and current limiting resistor:
<draw:frame draw:style-name="media" draw:name="1" text:anchor-type="as-char" draw:z-index="1" svg:width="15.134166666667cm" svg:height="10.503958333333cm"><draw:image xlink:href="Pictures/7c26c279e9b70ac809d2672e215396da.png" xlink:type="simple" xlink:show="embed" xlink:actuate="onLoad"/></draw:frame></text:p>
      <text:p text:style-name="Text_20_body"><text:a xlink:type="simple" xlink:href="http://www.ohmslawcalculator.com/555_astable.php" text:style-name="Internet_20_link" text:visited-style-name="Visited_20_Internet_20_Link">http://www.ohmslawcalculator.com/555_astable.php</text:a></text:p>
      <text:p text:style-name="Text_20_body"><draw:frame draw:style-name="mediacenter" draw:name="2" text:anchor-type="paragraph" draw:z-index="2" svg:width="17.145cm" style:rel-width="100%" svg:height="12.85875cm" style:rel-height="scale"><draw:image xlink:href="Pictures/bd0e43e39aad0a5a852834e477941e03.jpg" xlink:type="simple" xlink:show="embed" xlink:actuate="onLoad"/></draw:frame>
<draw:frame draw:style-name="mediacenter" draw:name="3" text:anchor-type="paragraph" draw:z-index="3" svg:width="12.594166666667cm" svg:height="10.16cm"><draw:image xlink:href="Pictures/bfeeb8926461217564cdabd64bf25c4c.jpg" xlink:type="simple" xlink:show="embed" xlink:actuate="onLoad"/></draw:frame>
<draw:frame draw:style-name="mediacenter" draw:name="4" text:anchor-type="paragraph" draw:z-index="4" svg:width="7.5141666666667cm" svg:height="7.77875cm"><draw:image xlink:href="Pictures/3050ec4f7c307be60559f005163da6a7.jpg" xlink:type="simple" xlink:show="embed" xlink:actuate="onLoad"/></draw:frame>
<draw:frame draw:style-name="mediacenter" draw:name="5" text:anchor-type="paragraph" draw:z-index="5" svg:width="11.43cm" svg:height="9.8425cm"><draw:image xlink:href="Pictures/d90cf2cca283441a547dee00cedb49e4.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electro:smd_beginners</dc:title>
  </office:meta>
</office:document-meta>
</file>