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jpeg" manifest:full-path="Pictures/964171007b300b1969f6410ccdecaf5d.jpg"/>
  <manifest:file-entry manifest:media-type="image/jpeg" manifest:full-path="Pictures/980b4340209a65a3f553c4b6476e0bbc.jpg"/>
  <manifest:file-entry manifest:media-type="image/jpeg" manifest:full-path="Pictures/c901f70d0522fc52e7db147f94628e4a.jpg"/>
  <manifest:file-entry manifest:media-type="image/jpeg" manifest:full-path="Pictures/0449977c013cc4b8dbb6db677fc9cd86.jpg"/>
  <manifest:file-entry manifest:media-type="image/jpeg" manifest:full-path="Pictures/8a9bd35d5bf276067d0ea1f0daa1b2bd.jpg"/>
  <manifest:file-entry manifest:media-type="image/jpeg" manifest:full-path="Pictures/94c38a2f8191f16d685e4e1b4dc68cb8.jpg"/>
  <manifest:file-entry manifest:media-type="image/jpeg" manifest:full-path="Pictures/bbe4f9b19ad3236de38529e1fa3d4a42.jpg"/>
  <manifest:file-entry manifest:media-type="image/jpeg" manifest:full-path="Pictures/afd4fdf75047b6a9a99a0acc0ff3ed95.jp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howto:electro:reverse_engineering"/><text:bookmark-start text:name="__RefHeading___reverzni_inzenyrstvi_1"/><text:bookmark-start text:name="reverzni_inzenyrstvi"/>Reverzní inženýrství<text:bookmark-end text:name="__RefHeading___reverzni_inzenyrstvi_1"/><text:bookmark-end text:name="reverzni_inzenyrstvi"/></text:h>
      <text:p text:style-name="Text_20_body">Tady jsou nejaky informace z rozborek</text:p>
      <text:h text:style-name="Heading_20_2" text:outline-level="2"><text:bookmark-start text:name="__RefHeading___solarni_regulator_cmp_1224_2"/><text:bookmark-start text:name="solarni_regulator_cmp_1224"/>Solární regulátor CMP 12/24<text:bookmark-end text:name="__RefHeading___solarni_regulator_cmp_1224_2"/><text:bookmark-end text:name="solarni_regulator_cmp_1224"/></text:h>
      <text:h text:style-name="Heading_20_3" text:outline-level="3"><text:bookmark-start text:name="__RefHeading___version_8.3_3"/><text:bookmark-start text:name="version_8.3"/>2012-06-09 version 8.3<text:bookmark-end text:name="__RefHeading___version_8.3_3"/><text:bookmark-end text:name="version_8.3"/></text:h>
      <text:p text:style-name="Text_20_body"><text:a xlink:type="simple" xlink:href="http://solar-nm.blogspot.de/2012/11/closer-look-at-cmp-1224-solar-charge.html" text:style-name="Internet_20_link" text:visited-style-name="Visited_20_Internet_20_Link">http://solar-nm.blogspot.de/2012/11/closer-look-at-cmp-1224-solar-charge.html</text:a>
<draw:a xlink:type="simple" xlink:href="http://2.bp.blogspot.com/-4_e9fHCP_AM/UKfdLXurZGI/AAAAAAAAAak/ddSMJ8plPNA/s640/DSCF1047.JPG"><draw:frame draw:style-name="media" draw:name="0" text:anchor-type="as-char" draw:z-index="0" svg:width="16.933333333333cm" svg:height="12.7cm"><draw:image xlink:href="Pictures/964171007b300b1969f6410ccdecaf5d.jpg" xlink:type="simple" xlink:show="embed" xlink:actuate="onLoad"/></draw:frame></draw:a>
<draw:a xlink:type="simple" xlink:href="http://1.bp.blogspot.com/-hkbTm0tFKn0/UKfdpcuRJcI/AAAAAAAAAa0/mTzbVW57d-A/s640/DSCF1050.JPG"><draw:frame draw:style-name="media" draw:name="1" text:anchor-type="as-char" draw:z-index="1" svg:width="16.933333333333cm" svg:height="12.7cm"><draw:image xlink:href="Pictures/980b4340209a65a3f553c4b6476e0bbc.jpg" xlink:type="simple" xlink:show="embed" xlink:actuate="onLoad"/></draw:frame></draw:a>
<draw:a xlink:type="simple" xlink:href="http://1.bp.blogspot.com/--x9sKEWIdBI/UKfd3uzMkrI/AAAAAAAAAbA/dX0b3kSvNKM/s640/DSCF1051.JPG"><draw:frame draw:style-name="media" draw:name="2" text:anchor-type="as-char" draw:z-index="2" svg:width="16.933333333333cm" svg:height="12.7cm"><draw:image xlink:href="Pictures/c901f70d0522fc52e7db147f94628e4a.jpg" xlink:type="simple" xlink:show="embed" xlink:actuate="onLoad"/></draw:frame></draw:a>
<draw:a xlink:type="simple" xlink:href="http://3.bp.blogspot.com/-ffRXMvgCfDs/UKfeHN0ouqI/AAAAAAAAAbI/F4_krKYtF1c/s640/DSCF1052.JPG"><draw:frame draw:style-name="media" draw:name="3" text:anchor-type="as-char" draw:z-index="3" svg:width="16.933333333333cm" svg:height="12.7cm"><draw:image xlink:href="Pictures/0449977c013cc4b8dbb6db677fc9cd86.jpg" xlink:type="simple" xlink:show="embed" xlink:actuate="onLoad"/></draw:frame></draw:a></text:p>
      <text:h text:style-name="Heading_20_3" text:outline-level="3"><text:bookmark-start text:name="__RefHeading___version_1_4"/><text:bookmark-start text:name="version_1"/>2010-10-25 version 1<text:bookmark-end text:name="__RefHeading___version_1_4"/><text:bookmark-end text:name="version_1"/></text:h>
      <text:p text:style-name="Text_20_body"><text:a xlink:type="simple" xlink:href="http://techluck.com/cgi-bin/YaBB.pl?num=1313110955" text:style-name="Internet_20_link" text:visited-style-name="Visited_20_Internet_20_Link">http://techluck.com/cgi-bin/YaBB.pl?num=1313110955</text:a>
<draw:a xlink:type="simple" xlink:href="http://techluck.com/forum/Attachments/cmp-12-24-charger2.jpg"><draw:frame draw:style-name="media" draw:name="4" text:anchor-type="as-char" draw:z-index="4" svg:width="" svg:rel-width="100%" svg:height="0cm"><draw:image xlink:href="Pictures/8a9bd35d5bf276067d0ea1f0daa1b2bd.jpg" xlink:type="simple" xlink:show="embed" xlink:actuate="onLoad"/></draw:frame></draw:a>
<draw:a xlink:type="simple" xlink:href="http://techluck.com/forum/Attachments/cmp-12-24-charger3.jpg"><draw:frame draw:style-name="media" draw:name="5" text:anchor-type="as-char" draw:z-index="5" svg:width="" svg:rel-width="100%" svg:height="0cm"><draw:image xlink:href="Pictures/94c38a2f8191f16d685e4e1b4dc68cb8.jpg" xlink:type="simple" xlink:show="embed" xlink:actuate="onLoad"/></draw:frame></draw:a>
<draw:a xlink:type="simple" xlink:href="http://techluck.com/forum/Attachments/cmp-12-24-charger4.jpg"><draw:frame draw:style-name="media" draw:name="6" text:anchor-type="as-char" draw:z-index="6" svg:width="" svg:rel-width="100%" svg:height="0cm"><draw:image xlink:href="Pictures/bbe4f9b19ad3236de38529e1fa3d4a42.jpg" xlink:type="simple" xlink:show="embed" xlink:actuate="onLoad"/></draw:frame></draw:a></text:p>
      <text:h text:style-name="Heading_20_3" text:outline-level="3"><text:bookmark-start text:name="__RefHeading___juta_cmp12_5"/><text:bookmark-start text:name="juta_cmp12"/>Juta CMP12<text:bookmark-end text:name="__RefHeading___juta_cmp12_5"/><text:bookmark-end text:name="juta_cmp12"/></text:h>
      <text:p text:style-name="Text_20_body"><text:a xlink:type="simple" xlink:href="http://www.abcelectronique.com/forum/showthread.php?t=76249" text:style-name="Internet_20_link" text:visited-style-name="Visited_20_Internet_20_Link">http://www.abcelectronique.com/forum/showthread.php?t=76249</text:a>
<draw:a xlink:type="simple" xlink:href="http://i44.servimg.com/u/f44/16/74/37/27/regula10.jpg"><draw:frame draw:style-name="media" draw:name="7" text:anchor-type="as-char" draw:z-index="7" svg:width="21.166666666667cm" style:rel-width="100%" svg:height="15.795625cm" style:rel-height="scale"><draw:image xlink:href="Pictures/afd4fdf75047b6a9a99a0acc0ff3ed95.jpg" xlink:type="simple" xlink:show="embed" xlink:actuate="onLoad"/></draw:frame></draw:a></text:p>
      <text:h text:style-name="Heading_20_2" text:outline-level="2"><text:bookmark-start text:name="__RefHeading___napajeni_pro_behringer_eurorack_6"/><text:bookmark-start text:name="napajeni_pro_behringer_eurorack"/>Napájení pro Behringer Eurorack<text:bookmark-end text:name="__RefHeading___napajeni_pro_behringer_eurorack_6"/><text:bookmark-end text:name="napajeni_pro_behringer_eurorack"/></text:h>
      <text:p text:style-name="Text_20_body"><text:a xlink:type="simple" xlink:href="http://connectedweb.wordpress.com/2013/07/16/the-power-supply-of-behringer-xenyx-802-and-eurorack-ub802-ub502-ub1002-502-1002/" text:style-name="Internet_20_link" text:visited-style-name="Visited_20_Internet_20_Link">http://connectedweb.wordpress.com/2013/07/16/the-power-supply-of-behringer-xenyx-802-and-eurorack-ub802-ub502-ub1002-502-1002/</text:a>
<draw:a xlink:type="simple" xlink:href="http://connectedweb.files.wordpress.com/2013/07/802pinout.png"><draw:frame draw:style-name="media" draw:name="8" text:anchor-type="as-char" draw:z-index="8" svg:width="" svg:rel-width="100%" svg:height="0cm"><draw:image xlink:href="http://connectedweb.files.wordpress.com/2013/07/802pinout.png" xlink:type="simple" xlink:show="embed" xlink:actuate="onLoad"/></draw:frame></draw:a>
<draw:a xlink:type="simple" xlink:href="http://connectedweb.files.wordpress.com/2013/07/psu2.jpg"><draw:frame draw:style-name="media" draw:name="9" text:anchor-type="as-char" draw:z-index="9" svg:width="" svg:rel-width="100%" svg:height="0cm"><draw:image xlink:href="http://connectedweb.files.wordpress.com/2013/07/psu2.jpg" xlink:type="simple" xlink:show="embed" xlink:actuate="onLoad"/></draw:frame></draw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b "Kaos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howto:electro:reverse_engineering</dc:title>
  </office:meta>
</office:document-meta>
</file>