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f2cb0a1dc08bb7bddf8f8d67c413f94.jpg"/>
  <manifest:file-entry manifest:media-type="image/jpeg" manifest:full-path="Pictures/609bd348a6ab02e4bd515829f15169d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electro:fm_transmitter_takems"/><text:bookmark-start text:name="__RefHeading___fm_transmitter_takems_1"/><text:bookmark-start text:name="fm_transmitter_takems"/>FM Transmitter takeMS<text:bookmark-end text:name="__RefHeading___fm_transmitter_takems_1"/><text:bookmark-end text:name="fm_transmitter_takems"/></text:h>
      <text:p text:style-name="Text_20_body"><draw:a xlink:type="simple" xlink:href="http://show.harvie.cz/disassembly/takeMS_FM_Transmitter/IM000129.JPG"><draw:frame draw:style-name="media" draw:name="0" text:anchor-type="as-char" draw:z-index="0" svg:width="10.583333333333cm" svg:height="7.9375cm"><draw:image xlink:href="Pictures/9f2cb0a1dc08bb7bddf8f8d67c413f94.jpg" xlink:type="simple" xlink:show="embed" xlink:actuate="onLoad"/></draw:frame></draw:a></text:p>
      <text:list text:style-name="List_20_1" text:continue-numbering="false">
        <text:list-item>
          <text:p text:style-name="List_20_1_Content_First"> <text:a xlink:type="simple" xlink:href="http://blog.harvie.cz/2008/02/gadgety-a-hardware/fm-transmitter-takems/" text:style-name="Internet_20_link" text:visited-style-name="Visited_20_Internet_20_Link">http://blog.harvie.cz/2008/02/gadgety-a-hardware/fm-transmitter-takems/</text:a></text:p>
        </text:list-item>
        <text:list-item>
          <text:p text:style-name="List_20_1_Content_Last"> <text:a xlink:type="simple" xlink:href="http://show.harvie.cz/disassembly/takeMS_FM_Transmitter/" text:style-name="Internet_20_link" text:visited-style-name="Visited_20_Internet_20_Link">http://show.harvie.cz/disassembly/takeMS_FM_Transmitter/</text:a></text:p>
        </text:list-item>
      </text:list>
      <text:h text:style-name="Heading_20_2" text:outline-level="2"><text:bookmark-start text:name="__RefHeading___tx_power_mod_2"/><text:bookmark-start text:name="tx_power_mod"/>TX Power mod<text:bookmark-end text:name="__RefHeading___tx_power_mod_2"/><text:bookmark-end text:name="tx_power_mod"/></text:h>
      <text:list text:style-name="List_20_1" text:continue-numbering="false">
        <text:list-item>
          <text:p text:style-name="List_20_1_Content_First"> inspirace</text:p>
          <text:list text:style-name="List_20_1">
            <text:list-item>
              <text:p text:style-name="List_20_1_Content"> <text:a xlink:type="simple" xlink:href="http://www.pira.cz/belkin.htm" text:style-name="Internet_20_link" text:visited-style-name="Visited_20_Internet_20_Link">http://www.pira.cz/belkin.htm</text:a></text:p>
            </text:list-item>
            <text:list-item>
              <text:p text:style-name="List_20_1_Content_Last"> <text:a xlink:type="simple" xlink:href="http://www.pira.cz/belkin2.htm" text:style-name="Internet_20_link" text:visited-style-name="Visited_20_Internet_20_Link">http://www.pira.cz/belkin2.htm</text:a></text:p>
            </text:list-item>
          </text:list>
        </text:list-item>
      </text:list>
      <text:p text:style-name="Text_20_body"><draw:a xlink:type="simple" xlink:href="http://show.harvie.cz/disassembly/takeMS_FM_Transmitter/TakeMS-FM-Transmitter-Mod.jpg"><draw:frame draw:style-name="media" draw:name="1" text:anchor-type="as-char" draw:z-index="1" svg:width="42.333333333333cm" style:rel-width="100%" svg:height="31.75cm" style:rel-height="scale"><draw:image xlink:href="Pictures/609bd348a6ab02e4bd515829f15169d6.jp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electro:fm_transmitter_takems</dc:title>
  </office:meta>
</office:document-meta>
</file>