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ffb785a30661e1368c310d3bd66a56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electro:ethernet_surge_protection"/><text:bookmark-start text:name="__RefHeading___surge_protection_on_ethernet_1"/><text:bookmark-start text:name="surge_protection_on_ethernet"/>Surge Protection on Ethernet<text:bookmark-end text:name="__RefHeading___surge_protection_on_ethernet_1"/><text:bookmark-end text:name="surge_protection_on_ethernet"/></text:h>
      <text:list text:style-name="List_20_1" text:continue-numbering="false">
        <text:list-item>
          <text:p text:style-name="List_20_1_Content_First"> <text:a xlink:type="simple" xlink:href="https://www.bourns.com/pdfs/bourns_ethernet_poe_article.pdf" text:style-name="Internet_20_link" text:visited-style-name="Visited_20_Internet_20_Link">https://www.bourns.com/pdfs/bourns_ethernet_poe_article.pdf</text:a></text:p>
        </text:list-item>
        <text:list-item>
          <text:p text:style-name="List_20_1_Content_Last"> <text:a xlink:type="simple" xlink:href="http://www.akrossilicon.com/home/component/jdownloads/finish/3-whitepapers/29-ethernet-esd-compliance-w-as1602-wp12-rev1-3-pdf" text:style-name="Internet_20_link" text:visited-style-name="Visited_20_Internet_20_Link">http://www.akrossilicon.com/home/component/jdownloads/finish/3-whitepapers/29-ethernet-esd-compliance-w-as1602-wp12-rev1-3-pdf</text:a></text:p>
        </text:list-item>
      </text:list>
      <text:p text:style-name="Text_20_body"><draw:frame draw:style-name="media" draw:name="0" text:anchor-type="as-char" draw:z-index="0" svg:width="10.927291666667cm" svg:height="8.09625cm"><draw:image xlink:href="Pictures/fffb785a30661e1368c310d3bd66a56d.png" xlink:type="simple" xlink:show="embed" xlink:actuate="onLoad"/></draw:frame></text:p>
      <text:p text:style-name="Text_20_body"><draw:a xlink:type="simple" xlink:href="http://www.semtech.com/images/product/diagram1/1438.jpg"><draw:frame draw:style-name="media" draw:name="1" text:anchor-type="as-char" draw:z-index="1" svg:width="" svg:rel-width="100%" svg:height="0cm"><draw:image xlink:href="http://www.semtech.com/images/product/diagram1/1438.jpg" xlink:type="simple" xlink:show="embed" xlink:actuate="onLoad"/></draw:frame></draw:a></text:p>
      <text:h text:style-name="Heading_20_2" text:outline-level="2"><text:bookmark-start text:name="__RefHeading___pcb_spark_gaps_2"/><text:bookmark-start text:name="pcb_spark_gaps"/>PCB Spark Gaps<text:bookmark-end text:name="__RefHeading___pcb_spark_gaps_2"/><text:bookmark-end text:name="pcb_spark_gaps"/></text:h>
      <text:list text:style-name="List_20_1" text:continue-numbering="false">
        <text:list-item>
          <text:p text:style-name="List_20_1_Content_First"> <text:a xlink:type="simple" xlink:href="http://www.youtube.com/watch?v=vfP_65gSSBU" text:style-name="Internet_20_link" text:visited-style-name="Visited_20_Internet_20_Link">http://www.youtube.com/watch?v=vfP_65gSSBU</text:a></text:p>
        </text:list-item>
        <text:list-item>
          <text:p text:style-name="List_20_1_Content"> Breakdown voltage = (3000 * air_pressure_atm * distance_mm) + 1350</text:p>
          <text:list text:style-name="List_20_1">
            <text:list-item>
              <text:p text:style-name="List_20_1_Content"> 0.1mm = 1650V</text:p>
            </text:list-item>
            <text:list-item>
              <text:p text:style-name="List_20_1_Content_Last"> 0.2mm = 1950V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electro:ethernet_surge_protection</dc:title>
  </office:meta>
</office:document-meta>
</file>