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8dacac7fc1e0e9d38a0e74415e03e0.jpg"/>
  <manifest:file-entry manifest:media-type="image/gif" manifest:full-path="Pictures/d4f54344cd073f30baeddfa531976c73.gif"/>
  <manifest:file-entry manifest:media-type="image/jpeg" manifest:full-path="Pictures/de4a8b945fbb0d7352d30cab79328e41.jpg"/>
  <manifest:file-entry manifest:media-type="image/jpeg" manifest:full-path="Pictures/92099299c2d5e677e82a793d54ddf0ab.jpg"/>
  <manifest:file-entry manifest:media-type="image/svg+xml" manifest:full-path="Pictures/59901fce240cd8f30757b777813272e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1-wire"/><text:bookmark-start text:name="__RefHeading___wire_microlan_sensor_network_1"/><text:bookmark-start text:name="wire_microlan_sensor_network"/>1-Wire MicroLAN Sensor Network<text:bookmark-end text:name="__RefHeading___wire_microlan_sensor_network_1"/><text:bookmark-end text:name="wire_microlan_sensor_network"/></text:h>
      <text:h text:style-name="Heading_20_2" text:outline-level="2"><text:bookmark-start text:name="__RefHeading___prevodniky_2"/><text:bookmark-start text:name="prevodniky"/>Prevodniky<text:bookmark-end text:name="__RefHeading___prevodniky_2"/><text:bookmark-end text:name="prevodniky"/></text:h>
      <text:h text:style-name="Heading_20_3" text:outline-level="3"><text:bookmark-start text:name="__RefHeading___ds9490r_3"/><text:bookmark-start text:name="ds9490r"/>DS9490R<text:bookmark-end text:name="__RefHeading___ds9490r_3"/><text:bookmark-end text:name="ds9490r"/></text:h>
      <text:p text:style-name="Text_20_body">lsusb: <text:span text:style-name="Source_20_Text">ID 04fa:2490 Dallas Semiconductor DS1490F 2-in-1 Fob, 1-Wire adapter</text:span></text:p>
      <text:p text:style-name="Text_20_body"><draw:a xlink:type="simple" xlink:href="http://sigma.octopart.com/17606294/image/Maxim-Integrated-DS9490R.jpg"><draw:frame draw:style-name="media" draw:name="0" text:anchor-type="as-char" draw:z-index="0" svg:width="7.9375cm" svg:height="5.953125cm"><draw:image xlink:href="Pictures/fd8dacac7fc1e0e9d38a0e74415e03e0.jpg" xlink:type="simple" xlink:show="embed" xlink:actuate="onLoad"/></draw:frame></draw:a>
<draw:a xlink:type="simple" xlink:href="http://www.sheepwalkelectronics.co.uk/images/PinoutDS9490R.jpg"><draw:frame draw:style-name="media" draw:name="1" text:anchor-type="as-char" draw:z-index="1" svg:width="" svg:rel-width="100%" svg:height="0cm"><draw:image xlink:href="http://www.sheepwalkelectronics.co.uk/images/PinoutDS9490R.jpg" xlink:type="simple" xlink:show="embed" xlink:actuate="onLoad"/></draw:frame></draw:a></text:p>
      <text:h text:style-name="Heading_20_3" text:outline-level="3"><text:bookmark-start text:name="__RefHeading___rs232_4"/><text:bookmark-start text:name="rs232"/>RS232<text:bookmark-end text:name="__RefHeading___rs232_4"/><text:bookmark-end text:name="rs232"/></text:h>
      <text:p text:style-name="Text_20_body"><text:a xlink:type="simple" xlink:href="http://www.root.cz/clanky/internetovy-termostat-stavba-site-teplotnich-cidel-na-1-wire-sbernici/" text:style-name="Internet_20_link" text:visited-style-name="Visited_20_Internet_20_Link">http://www.root.cz/clanky/internetovy-termostat-stavba-site-teplotnich-cidel-na-1-wire-sbernici/</text:a></text:p>
      <text:p text:style-name="Text_20_body"><draw:a xlink:type="simple" xlink:href="http://i.iinfo.cz/images/229/termostat-2-9.gif"><draw:frame draw:style-name="media" draw:name="2" text:anchor-type="as-char" draw:z-index="2" svg:width="" svg:rel-width="100%" svg:height="0cm"><draw:image xlink:href="http://i.iinfo.cz/images/229/termostat-2-9.gif" xlink:type="simple" xlink:show="embed" xlink:actuate="onLoad"/></draw:frame></draw:a></text:p>
      <text:h text:style-name="Heading_20_2" text:outline-level="2"><text:bookmark-start text:name="__RefHeading___sensory_5"/><text:bookmark-start text:name="sensory"/>Sensory<text:bookmark-end text:name="__RefHeading___sensory_5"/><text:bookmark-end text:name="sensory"/></text:h>
      <text:h text:style-name="Heading_20_3" text:outline-level="3"><text:bookmark-start text:name="__RefHeading___ds18b20_6"/><text:bookmark-start text:name="ds18b20"/>DS18B20<text:bookmark-end text:name="__RefHeading___ds18b20_6"/><text:bookmark-end text:name="ds18b20"/></text:h>
      <text:p text:style-name="Text_20_body"><draw:a xlink:type="simple" xlink:href="https://stuff.nekhbet.ro/wp-content/uploads/2009/08/pinouts_ds18s20.gif"><draw:frame draw:style-name="media" draw:name="3" text:anchor-type="as-char" draw:z-index="3" svg:width="" svg:rel-width="100%" svg:height="0cm"><draw:image xlink:href="Pictures/d4f54344cd073f30baeddfa531976c73.gif" xlink:type="simple" xlink:show="embed" xlink:actuate="onLoad"/></draw:frame></draw:a></text:p>
      <text:h text:style-name="Heading_20_4" text:outline-level="4"><text:bookmark-start text:name="__RefHeading___how_to_tell_fake_ds18b20_from_original_7"/><text:bookmark-start text:name="how_to_tell_fake_ds18b20_from_original"/>How to tell fake DS18B20 from original<text:bookmark-end text:name="__RefHeading___how_to_tell_fake_ds18b20_from_original_7"/><text:bookmark-end text:name="how_to_tell_fake_ds18b20_from_origin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est </text:p>
          </table:table-cell>
          <table:table-cell office:value-type="string" table:style-name="tableheader">
            <text:p text:style-name="Table_20_Heading"> Original </text:p>
          </table:table-cell>
          <table:table-cell office:value-type="string" table:style-name="tableheader">
            <text:p text:style-name="Table_20_Heading"> chinese fake </text:p>
          </table:table-cell>
          <table:table-cell office:value-type="string" table:style-name="tableheader">
            <text:p text:style-name="Table_20_Heading"> no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ode test<text:line-break/>+ lead on DQ<text:line-break/>- lead on DCC</text:span> </text:p>
          </table:table-cell>
          <table:table-cell office:value-type="string" table:style-name="tablecell">
            <text:p text:style-name="tablealignleft"> <text:span text:style-name="Strong_20_Emphasis">NC</text:span> </text:p>
          </table:table-cell>
          <table:table-cell office:value-type="string" table:style-name="tablecell">
            <text:p text:style-name="tablealignleft"> <text:span text:style-name="Strong_20_Emphasis">approx 1.4V drop</text:span> </text:p>
          </table:table-cell>
          <table:table-cell office:value-type="string" table:style-name="tablecell">
            <text:p text:style-name="tablealignleft"> <text:span text:style-name="Strong_20_Emphasis">MOST IMPORTANT TEST!<text:line-break/>This is why it shorts bus in parasitic mode.</text:span> </text:p>
          </table:table-cell>
        </table:table-row>
        <table:table-row>
          <table:table-cell office:value-type="string" table:style-name="tablecell">
            <text:p text:style-name="tablealignleft"> Diode test<text:line-break/>- lead on DQ<text:line-break/>+ lead on GND </text:p>
          </table:table-cell>
          <table:table-cell office:value-type="string" table:style-name="tablecell">
            <text:p text:style-name="tablealignleft"> 0.65V drop </text:p>
          </table:table-cell>
          <table:table-cell office:value-type="string" table:style-name="tablecell">
            <text:p text:style-name="tablealignleft"> 0.74V drop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rasitic power mode </text:p>
          </table:table-cell>
          <table:table-cell office:value-type="string" table:style-name="tablecell">
            <text:p text:style-name="tablealignleft"> works </text:p>
          </table:table-cell>
          <table:table-cell office:value-type="string" table:style-name="tablecell">
            <text:p text:style-name="tablealignleft"> does not work and shorts whole bu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 errata/trim value in OWFS </text:p>
          </table:table-cell>
          <table:table-cell office:value-type="string" table:style-name="tablecell">
            <text:p text:style-name="tablealignleft"> random number from 0 to 65535?? </text:p>
          </table:table-cell>
          <table:table-cell office:value-type="string" table:style-name="tablecell">
            <text:p text:style-name="tablealignleft"> always 65535 </text:p>
          </table:table-cell>
          <table:table-cell office:value-type="string" table:style-name="tablecell" table:number-rows-spanned="2">
            <text:p text:style-name="tablealignleft"> I am not sure about this, but it looks like original sensors are factory trimmed, but fake are only faking the trim value.<text:line-break/>These two are probably only way to get list of suspicious devices in your network. </text:p>
          </table:table-cell>
        </table:table-row>
        <table:table-row>
          <table:table-cell office:value-type="string" table:style-name="tablecell">
            <text:p text:style-name="tablealignleft"> default templow/temphigh value in OWFS </text:p>
          </table:table-cell>
          <table:table-cell office:value-type="string" table:style-name="tablecell">
            <text:p text:style-name="tablealignleft"> 70/75?? </text:p>
          </table:table-cell>
          <table:table-cell office:value-type="string" table:style-name="tablecell">
            <text:p text:style-name="tablealignleft"> -1/-1 </text:p>
          </table:table-cell>
        </table:table-row>
        <table:table-row>
          <table:table-cell office:value-type="string" table:style-name="tablecell">
            <text:p text:style-name="tablealignleft"> accuracy </text:p>
          </table:table-cell>
          <table:table-cell office:value-type="string" table:style-name="tablecell">
            <text:p text:style-name="tablealignleft"> factory trimmed </text:p>
          </table:table-cell>
          <table:table-cell office:value-type="string" table:style-name="tablecell">
            <text:p text:style-name="tablealignleft"> probably worse </text:p>
          </table:table-cell>
          <table:table-cell office:value-type="string" table:style-name="tablecell">
            <text:p text:style-name="tablealignleft"> I've put original right next to fake and they were 0.5 degrees C off. But i haven't done any systematical testing. </text:p>
          </table:table-cell>
        </table:table-row>
        <table:table-row>
          <table:table-cell office:value-type="string" table:style-name="tablecell">
            <text:p text:style-name="tablealignleft"> visage </text:p>
          </table:table-cell>
          <table:table-cell office:value-type="string" table:style-name="tablecell">
            <text:p text:style-name="tablealignleft"> sligthly darker, smaller, clear letters, small "P" letter on back </text:p>
          </table:table-cell>
          <table:table-cell office:value-type="string" table:style-name="tablecell">
            <text:p text:style-name="tablealignleft"> label is slightly off sometim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</text:p>
          </table:table-cell>
          <table:table-cell office:value-type="string" table:style-name="tablecell">
            <text:p text:style-name="tablealignleft"> ??? </text:p>
          </table:table-cell>
          <table:table-cell office:value-type="string" table:style-name="tablecell">
            <text:p text:style-name="tablealignleft"> starts at $0.7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it_8"/><text:bookmark-start text:name="sit"/>Síť<text:bookmark-end text:name="__RefHeading___sit_8"/><text:bookmark-end text:name="sit"/></text:h>
      <text:p text:style-name="Text_20_body"><draw:a xlink:type="simple" xlink:href="http://www.electro-tech-online.com/imgcache/9863-rj14-pinout.png"><draw:frame draw:style-name="media" draw:name="4" text:anchor-type="as-char" draw:z-index="4" svg:width="" svg:rel-width="100%" svg:height="0cm"><draw:image xlink:href="http://www.electro-tech-online.com/imgcache/9863-rj14-pinout.png" xlink:type="simple" xlink:show="embed" xlink:actuate="onLoad"/></draw:frame></draw:a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Konektory		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RJ45		 </text:p>
          </table:table-cell>
          <table:table-cell office:value-type="string" table:style-name="tableheader">
            <text:p text:style-name="Table_20_Heading"> RJ11	</text:p>
          </table:table-cell>
          <table:table-cell office:value-type="string" table:style-name="tableheader"/>
          <table:table-cell office:value-type="string" table:style-name="tableheader">
            <text:p text:style-name="Table_20_Heading"> DS18B20 pin	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green-white 	 </text:p>
          </table:table-cell>
          <table:table-cell office:value-type="string" table:style-name="tablecell">
            <text:p text:style-name="tablealignleft"> 1	</text:p>
          </table:table-cell>
          <table:table-cell office:value-type="string" table:style-name="tablecell">
            <text:p text:style-name="tablealignleft"> -	</text:p>
          </table:table-cell>
          <table:table-cell office:value-type="string" table:style-name="tablecell"/>
          <table:table-cell office:value-type="string" table:style-name="tablecell">
            <text:p text:style-name="tablealignleft"> Not Used </text:p>
          </table:table-cell>
        </table:table-row>
        <table:table-row>
          <table:table-cell office:value-type="string" table:style-name="tablecell">
            <text:p text:style-name="tablealignleft"> blue		 </text:p>
          </table:table-cell>
          <table:table-cell office:value-type="string" table:style-name="tablecell">
            <text:p text:style-name="tablealignleft"> 2	</text:p>
          </table:table-cell>
          <table:table-cell office:value-type="string" table:style-name="tablecell">
            <text:p text:style-name="tablealignleft"> Data	</text:p>
          </table:table-cell>
          <table:table-cell office:value-type="string" table:style-name="tablecell">
            <text:p text:style-name="tablealignleft"> 2		</text:p>
          </table:table-cell>
          <table:table-cell office:value-type="string" table:style-name="tablecell">
            <text:p text:style-name="tablealignleft"> Transmit Data </text:p>
          </table:table-cell>
        </table:table-row>
        <table:table-row>
          <table:table-cell office:value-type="string" table:style-name="tablecell">
            <text:p text:style-name="tablealignleft"> blue-white	 </text:p>
          </table:table-cell>
          <table:table-cell office:value-type="string" table:style-name="tablecell">
            <text:p text:style-name="tablealignleft"> 3	</text:p>
          </table:table-cell>
          <table:table-cell office:value-type="string" table:style-name="tablecell">
            <text:p text:style-name="tablealignleft"> GND	</text:p>
          </table:table-cell>
          <table:table-cell office:value-type="string" table:style-name="tablecell">
            <text:p text:style-name="tablealignleft"> 1		</text:p>
          </table:table-cell>
          <table:table-cell office:value-type="string" table:style-name="tablecell">
            <text:p text:style-name="tablealignleft"> Ground </text:p>
          </table:table-cell>
        </table:table-row>
        <table:table-row>
          <table:table-cell office:value-type="string" table:style-name="tablecell">
            <text:p text:style-name="tablealignleft"> green		 </text:p>
          </table:table-cell>
          <table:table-cell office:value-type="string" table:style-name="tablecell">
            <text:p text:style-name="tablealignleft"> 4	</text:p>
          </table:table-cell>
          <table:table-cell office:value-type="string" table:style-name="tablecell">
            <text:p text:style-name="tablealignleft"> +5V	</text:p>
          </table:table-cell>
          <table:table-cell office:value-type="string" table:style-name="tablecell">
            <text:p text:style-name="tablealignleft"> 3		</text:p>
          </table:table-cell>
          <table:table-cell office:value-type="string" table:style-name="tablecell">
            <text:p text:style-name="tablealignleft"> Power </text:p>
          </table:table-cell>
        </table:table-row>
      </table:table>
      <text:h text:style-name="Heading_20_3" text:outline-level="3"><text:bookmark-start text:name="__RefHeading___rozbocovace_9"/><text:bookmark-start text:name="rozbocovace"/>Rozbočovače<text:bookmark-end text:name="__RefHeading___rozbocovace_9"/><text:bookmark-end text:name="rozbocovace"/></text:h>
      <text:p text:style-name="Text_20_body"><draw:a xlink:type="simple" xlink:href="http://ecx.images-amazon.com/images/I/41EgxuJHhzL._AC_UL160_SR160,160_.jpg"><draw:frame draw:style-name="media" draw:name="5" text:anchor-type="as-char" draw:z-index="5" svg:width="4.2333333333333cm" svg:height="4.2333333333333cm"><draw:image xlink:href="Pictures/de4a8b945fbb0d7352d30cab79328e41.jpg" xlink:type="simple" xlink:show="embed" xlink:actuate="onLoad"/></draw:frame></draw:a>
<draw:a xlink:type="simple" xlink:href="http://g03.a.alicdn.com/kf/HTB1yg_LHVXXXXbtXpXXq6xXFXXXN/CY-Beige-Color-5-Way-Outlet-6P4C-RJ11-RJ12-Telephone-Phone-Modular-Jack-Line-Splitter-Adapter.jpg"><draw:frame draw:style-name="media" draw:name="6" text:anchor-type="as-char" draw:z-index="6" svg:width="7.9375cm" svg:height="7.9375cm"><draw:image xlink:href="Pictures/92099299c2d5e677e82a793d54ddf0ab.jpg" xlink:type="simple" xlink:show="embed" xlink:actuate="onLoad"/></draw:frame></draw:a></text:p>
      <text:h text:style-name="Heading_20_2" text:outline-level="2"><text:bookmark-start text:name="__RefHeading___software_10"/><text:bookmark-start text:name="software"/>Software<text:bookmark-end text:name="__RefHeading___software_10"/><text:bookmark-end text:name="software"/></text:h>
      <text:h text:style-name="Heading_20_3" text:outline-level="3"><text:bookmark-start text:name="__RefHeading___owfs_11"/><text:bookmark-start text:name="owfs"/>OWFS<text:bookmark-end text:name="__RefHeading___owfs_11"/><text:bookmark-end text:name="owf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owfs</text:span>=<text:span text:style-name="highlight_sy0">/</text:span>mnt<text:span text:style-name="highlight_sy0">/</text:span>1wire<text:line-break/><text:span text:style-name="highlight_kw2">mkdir</text:span> <text:span text:style-name="highlight_re5">-p</text:span> <text:span text:style-name="highlight_st0">"<text:span text:style-name="highlight_es2">$owfs</text:span>"</text:span><text:line-break/>owfs --allow_other <text:span text:style-name="highlight_re5">-u</text:span> <text:span text:style-name="highlight_re5">-a</text:span> <text:span text:style-name="highlight_sy0">/</text:span>etc<text:span text:style-name="highlight_sy0">/</text:span>owfs-alias.conf <text:span text:style-name="highlight_re5">-m</text:span> <text:span text:style-name="highlight_st0">"<text:span text:style-name="highlight_es2">$owfs</text:span>"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1">2894A40700008055</text:span><text:span text:style-name="highlight_sy0">=</text:span><text:span text:style-name="highlight_re2">outdoor_backyard</text:span><text:line-break/><text:span text:style-name="highlight_re1">28067A010000807F</text:span><text:span text:style-name="highlight_sy0">=</text:span><text:span text:style-name="highlight_re2">ac_out_cold</text:span><text:line-break/><text:span text:style-name="highlight_re1">285DCF0300008033</text:span><text:span text:style-name="highlight_sy0">=</text:span><text:span text:style-name="highlight_re2">ac_out_hot</text:span><text:line-break/><text:span text:style-name="highlight_re1">28E378010000803E</text:span><text:span text:style-name="highlight_sy0">=</text:span><text:span text:style-name="highlight_re2">ac_daitsu_cold_in</text:span><text:line-break/><text:span text:style-name="highlight_re1">28504B01000080AA</text:span><text:span text:style-name="highlight_sy0">=</text:span><text:span text:style-name="highlight_re2">ac_daitsu_cold_out</text:span><text:line-break/><text:span text:style-name="highlight_re1">28208C0300008046</text:span><text:span text:style-name="highlight_sy0">=</text:span><text:span text:style-name="highlight_re2">ac_daitsu_cold_coil</text:span><text:line-break/><text:span text:style-name="highlight_re1">28D47E03000080CD</text:span><text:span text:style-name="highlight_sy0">=</text:span><text:span text:style-name="highlight_re2">ac_daitsu_hot_out</text:span><text:line-break/><text:span text:style-name="highlight_re1">286C79010000803D</text:span><text:span text:style-name="highlight_sy0">=</text:span><text:span text:style-name="highlight_re2">ceiling_hall</text:span><text:line-break/><text:span text:style-name="highlight_re1">28185601000080EE</text:span><text:span text:style-name="highlight_sy0">=</text:span><text:span text:style-name="highlight_re2">ceiling_row_1</text:span><text:line-break/><text:span text:style-name="highlight_re1">287CA20700008041</text:span><text:span text:style-name="highlight_sy0">=</text:span><text:span text:style-name="highlight_re2">ceiling_row_2</text:span><text:line-break/><text:span text:style-name="highlight_re1">28ECA107000080BE</text:span><text:span text:style-name="highlight_sy0">=</text:span><text:span text:style-name="highlight_re2">rack_2_top</text:span><text:line-break/><text:span text:style-name="highlight_re1">28B9850100008095</text:span><text:span text:style-name="highlight_sy0">=</text:span><text:span text:style-name="highlight_re2">rack_2_floor</text:span></text:p>
          </table:table-cell>
        </table:table-row>
      </table:table>
      <text:h text:style-name="Heading_20_3" text:outline-level="3"><text:bookmark-start text:name="__RefHeading___munin_12"/><text:bookmark-start text:name="munin"/>Munin<text:bookmark-end text:name="__RefHeading___munin_12"/><text:bookmark-end text:name="munin"/></text:h>
      <text:p text:style-name="Text_20_body"><draw:frame draw:style-name="media" draw:name="7" text:anchor-type="as-char" draw:z-index="7" svg:width="" svg:rel-width="100%" svg:height="0cm"><draw:image xlink:href="Pictures/59901fce240cd8f30757b777813272ee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1-wire</dc:title>
  </office:meta>
</office:document-meta>
</file>