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cdb68410e9561291dbc1da4532b0ab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desktop:wxmaxima"/><text:bookmark-start text:name="__RefHeading___maxima_a_wxmaxima_-_algebra_na_pocitaci_1"/><text:bookmark-start text:name="maxima_a_wxmaxima_-_algebra_na_pocitaci"/>Maxima a wxMaxima - Algebra na počítači<text:bookmark-end text:name="__RefHeading___maxima_a_wxmaxima_-_algebra_na_pocitaci_1"/><text:bookmark-end text:name="maxima_a_wxmaxima_-_algebra_na_pocitaci"/></text:h>
      <text:p text:style-name="Text_20_body"><draw:a xlink:type="simple" xlink:href="http://bits.ohloh.net/attachments/12959/wxmaxima.png"><draw:frame draw:style-name="media" draw:name="0" text:anchor-type="as-char" draw:z-index="0" svg:width="" svg:rel-width="100%" svg:height="0cm"><draw:image xlink:href="http://bits.ohloh.net/attachments/12959/wxmaxima.png" xlink:type="simple" xlink:show="embed" xlink:actuate="onLoad"/></draw:frame></draw:a>
<text:a xlink:type="simple" xlink:href="http://wxmaxima.sourceforge.net/" text:style-name="Internet_20_link" text:visited-style-name="Visited_20_Internet_20_Link">http://wxmaxima.sourceforge.net/</text:a>
<text:a xlink:type="simple" xlink:href="http://maxima.sourceforge.net/" text:style-name="Internet_20_link" text:visited-style-name="Visited_20_Internet_20_Link">http://maxima.sourceforge.net/</text:a>
<text:a xlink:type="simple" xlink:href="http://www.gnuplot.info/" text:style-name="Internet_20_link" text:visited-style-name="Visited_20_Internet_20_Link">http://www.gnuplot.info/</text:a></text:p>
      <text:p text:style-name="Text_20_body"><text:a xlink:type="simple" xlink:href="http://maxima.sourceforge.net/documentation.html" text:style-name="Internet_20_link" text:visited-style-name="Visited_20_Internet_20_Link">http://maxima.sourceforge.net/documentation.html</text:a>
<text:a xlink:type="simple" xlink:href="http://maxima.sourceforge.net/docs/manual/en/maxima.html" text:style-name="Internet_20_link" text:visited-style-name="Visited_20_Internet_20_Link">http://maxima.sourceforge.net/docs/manual/en/maxima.html</text:a>
<text:a xlink:type="simple" xlink:href="http://wxmaxima.sourceforge.net/wiki/index.php/Tutorials" text:style-name="Internet_20_link" text:visited-style-name="Visited_20_Internet_20_Link">http://wxmaxima.sourceforge.net/wiki/index.php/Tutorials</text:a></text:p>
      <text:p text:style-name="Text_20_body"><draw:a xlink:type="simple" xlink:href="http://upload.wikimedia.org/wikipedia/commons/f/f7/WxMaxima_0.7.1_screenshot.png"><draw:frame draw:style-name="media" draw:name="1" text:anchor-type="as-char" draw:z-index="1" svg:width="28.8925cm" style:rel-width="100%" svg:height="26.405416666667cm" style:rel-height="scale"><draw:image xlink:href="Pictures/4cdb68410e9561291dbc1da4532b0ab1.png" xlink:type="simple" xlink:show="embed" xlink:actuate="onLoad"/></draw:frame></draw:a>
<text:a xlink:type="simple" xlink:href="http://www.abclinuxu.cz/clanky/programovani/hra-s-pismenky-wxmaxima" text:style-name="Internet_20_link" text:visited-style-name="Visited_20_Internet_20_Link">http://www.abclinuxu.cz/clanky/programovani/hra-s-pismenky-wxmaxim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to:desktop:wxmaxima</dc:title>
  </office:meta>
</office:document-meta>
</file>