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desktop:dell"/><text:bookmark-start text:name="__RefHeading___dell_g5_1"/><text:bookmark-start text:name="dell_g5"/>Dell G5<text:bookmark-end text:name="__RefHeading___dell_g5_1"/><text:bookmark-end text:name="dell_g5"/></text:h>
      <text:p text:style-name="Text_20_body"><text:a xlink:type="simple" xlink:href="https://wiki.debian.org/NVIDIA%20Optimus#Using_nvidia-xrun" text:style-name="Internet_20_link" text:visited-style-name="Visited_20_Internet_20_Link">https://wiki.debian.org/NVIDIA%20Optimus#Using_nvidia-xrun</text:a>
<text:a xlink:type="simple" xlink:href="https://wiki.debian.org/Bumblebee#Installation" text:style-name="Internet_20_link" text:visited-style-name="Visited_20_Internet_20_Link">https://wiki.debian.org/Bumblebee#Install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desktop:dell</dc:title>
  </office:meta>
</office:document-meta>
</file>